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Courier New1" svg:font-family="'Courier New'"/>
    <style:font-face style:name="Times New Roman1" svg:font-family="'Times New Roman'"/>
    <style:font-face style:name="Courier New" svg:font-family="'Courier New'" style:font-pitch="fixed"/>
    <style:font-face style:name="Times New Roman" svg:font-family="'Times New Roman'" style:font-family-generic="roman" style:font-pitch="variable"/>
    <style:font-face style:name="Arial Unicode MS" svg:font-family="'Arial Unicode MS'"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Wingdings" svg:font-family="Wingdings" style:font-family-generic="system" style:font-pitch="variable"/>
  </office:font-face-decls>
  <office:automatic-styles>
    <style:style style:name="_31_0204" style:display-name="10204" style:family="table">
      <style:table-properties style:width="18cm" table:align="left" style:writing-mode="lr-tb"/>
    </style:style>
    <style:style style:name="_31_0204.A" style:display-name="10204.A" style:family="table-column">
      <style:table-column-properties style:column-width="12cm"/>
    </style:style>
    <style:style style:name="_31_0204.B" style:display-name="10204.B" style:family="table-column">
      <style:table-column-properties style:column-width="6.001cm"/>
    </style:style>
    <style:style style:name="_31_5008" style:display-name="15008" style:family="table">
      <style:table-properties style:width="26.501cm" table:align="left" style:writing-mode="lr-tb"/>
    </style:style>
    <style:style style:name="_31_5008.A" style:display-name="15008.A" style:family="table-column">
      <style:table-column-properties style:column-width="1.7cm"/>
    </style:style>
    <style:style style:name="_31_5008.B" style:display-name="15008.B" style:family="table-column">
      <style:table-column-properties style:column-width="2.499cm"/>
    </style:style>
    <style:style style:name="_31_5008.C" style:display-name="15008.C" style:family="table-column">
      <style:table-column-properties style:column-width="3.6cm"/>
    </style:style>
    <style:style style:name="_31_5008.D" style:display-name="15008.D" style:family="table-column">
      <style:table-column-properties style:column-width="3cm"/>
    </style:style>
    <style:style style:name="_31_5008.E" style:display-name="15008.E" style:family="table-column">
      <style:table-column-properties style:column-width="3.799cm"/>
    </style:style>
    <style:style style:name="_31_5008.F" style:display-name="15008.F" style:family="table-column">
      <style:table-column-properties style:column-width="4.2cm"/>
    </style:style>
    <style:style style:name="_31_5008.G" style:display-name="15008.G" style:family="table-column">
      <style:table-column-properties style:column-width="4.3cm"/>
    </style:style>
    <style:style style:name="_31_5008.H" style:display-name="15008.H" style:family="table-column">
      <style:table-column-properties style:column-width="3.401cm"/>
    </style:style>
    <style:style style:name="_31_5008.A1" style:display-name="15008.A1" style:family="table-cell">
      <style:table-cell-properties style:vertical-align="top" fo:padding="0cm" fo:border="0.002cm solid #000000"/>
    </style:style>
    <style:style style:name="_31_5008.B1" style:display-name="15008.B1" style:family="table-cell">
      <style:table-cell-properties style:vertical-align="top" fo:padding="0cm" fo:border-left="none" fo:border-right="0.002cm solid #000000" fo:border-top="0.002cm solid #000000" fo:border-bottom="0.002cm solid #000000"/>
    </style:style>
    <style:style style:name="_31_5008.A2" style:display-name="15008.A2" style:family="table-cell">
      <style:table-cell-properties style:vertical-align="top" fo:padding="0cm" fo:border-left="0.002cm solid #000000" fo:border-right="0.002cm solid #000000" fo:border-top="none" fo:border-bottom="0.002cm solid #000000"/>
    </style:style>
    <style:style style:name="_31_5008.B2" style:display-name="15008.B2" style:family="table-cell">
      <style:table-cell-properties style:vertical-align="top" fo:padding="0cm" fo:border-left="none" fo:border-right="0.002cm solid #000000" fo:border-top="none" fo:border-bottom="0.002cm solid #000000"/>
    </style:style>
    <style:style style:name="_31_0080" style:display-name="10080" style:family="table">
      <style:table-properties style:width="17.799cm" table:align="left" style:writing-mode="lr-tb"/>
    </style:style>
    <style:style style:name="_31_0080.A" style:display-name="10080.A" style:family="table-column">
      <style:table-column-properties style:column-width="1.6cm"/>
    </style:style>
    <style:style style:name="_31_0080.B" style:display-name="10080.B" style:family="table-column">
      <style:table-column-properties style:column-width="3.099cm"/>
    </style:style>
    <style:style style:name="_31_0080.C" style:display-name="10080.C" style:family="table-column">
      <style:table-column-properties style:column-width="2.799cm"/>
    </style:style>
    <style:style style:name="_31_0080.D" style:display-name="10080.D" style:family="table-column">
      <style:table-column-properties style:column-width="3.5cm"/>
    </style:style>
    <style:style style:name="_31_0080.F" style:display-name="10080.F" style:family="table-column">
      <style:table-column-properties style:column-width="3.302cm"/>
    </style:style>
    <style:style style:name="_31_0080.A1" style:display-name="10080.A1" style:family="table-cell">
      <style:table-cell-properties style:vertical-align="top" fo:padding="0cm" fo:border="0.002cm solid #000000"/>
    </style:style>
    <style:style style:name="_31_0080.B1" style:display-name="10080.B1" style:family="table-cell">
      <style:table-cell-properties style:vertical-align="top" fo:padding="0cm" fo:border-left="none" fo:border-right="0.002cm solid #000000" fo:border-top="0.002cm solid #000000" fo:border-bottom="0.002cm solid #000000"/>
    </style:style>
    <style:style style:name="_31_0080.A2" style:display-name="10080.A2" style:family="table-cell">
      <style:table-cell-properties style:vertical-align="top" fo:padding="0cm" fo:border-left="0.002cm solid #000000" fo:border-right="0.002cm solid #000000" fo:border-top="none" fo:border-bottom="0.002cm solid #000000"/>
    </style:style>
    <style:style style:name="_31_0080.B2" style:display-name="10080.B2" style:family="table-cell">
      <style:table-cell-properties style:vertical-align="top" fo:padding="0cm" fo:border-left="none" fo:border-right="0.002cm solid #000000" fo:border-top="none" fo:border-bottom="0.002cm solid #000000"/>
    </style:style>
    <style:style style:name="_36_120" style:display-name="6120" style:family="table">
      <style:table-properties style:width="10.8cm" table:align="left" style:writing-mode="lr-tb"/>
    </style:style>
    <style:style style:name="_36_120.A" style:display-name="6120.A" style:family="table-column">
      <style:table-column-properties style:column-width="10.8cm"/>
    </style:style>
    <style:style style:name="_36_120.A1" style:display-name="6120.A1" style:family="table-cell">
      <style:table-cell-properties style:vertical-align="top" fo:padding="0cm" fo:border-left="0.002cm solid #000000" fo:border-right="0.002cm solid #000000" fo:border-top="0.002cm solid #000000" fo:border-bottom="none"/>
    </style:style>
    <style:style style:name="_36_120.A2" style:display-name="6120.A2" style:family="table-cell">
      <style:table-cell-properties style:vertical-align="top" fo:padding="0cm" fo:border-left="0.002cm solid #000000" fo:border-right="0.002cm solid #000000" fo:border-top="none" fo:border-bottom="0.002cm solid #000000"/>
    </style:style>
    <style:style style:name="P1" style:family="paragraph" style:parent-style-name="Standard">
      <style:paragraph-properties fo:margin-left="0cm" fo:margin-right="0cm" fo:text-align="start" style:justify-single-word="false" fo:text-indent="0cm" style:auto-text-indent="false"/>
      <style:text-properties style:font-name="Times New Roman1" fo:font-size="10pt"/>
    </style:style>
    <style:style style:name="P2" style:family="paragraph" style:parent-style-name="Standard">
      <style:paragraph-properties fo:margin-left="0cm" fo:margin-right="0cm" fo:text-align="center" style:justify-single-word="false" fo:text-indent="0cm" style:auto-text-indent="false"/>
      <style:text-properties style:font-name="Times New Roman1" fo:font-size="10pt"/>
    </style:style>
    <style:style style:name="P3" style:family="paragraph" style:parent-style-name="Standard">
      <style:paragraph-properties fo:margin-left="0cm" fo:margin-right="0cm" fo:text-align="end" style:justify-single-word="false" fo:text-indent="0cm" style:auto-text-indent="false"/>
      <style:text-properties style:font-name="Times New Roman1" fo:font-size="10pt"/>
    </style:style>
    <style:style style:name="P4" style:family="paragraph" style:parent-style-name="Прижатый_20_влево">
      <style:paragraph-properties fo:margin-left="0cm" fo:margin-right="0cm" fo:text-indent="0cm" style:auto-text-indent="false"/>
    </style:style>
    <style:style style:name="P5" style:family="paragraph" style:parent-style-name="Нормальный">
      <style:paragraph-properties fo:margin-left="0cm" fo:margin-right="0cm" fo:text-align="end" style:justify-single-word="false" fo:text-indent="0cm" style:auto-text-indent="false"/>
    </style:style>
    <style:style style:name="P6" style:family="paragraph" style:parent-style-name="Нормальный">
      <style:paragraph-properties fo:margin-left="0cm" fo:margin-right="0cm" fo:text-align="center" style:justify-single-word="false" fo:text-indent="0cm" style:auto-text-indent="false"/>
    </style:style>
    <style:style style:name="P7" style:family="paragraph" style:parent-style-name="Информация_20_о_20_версии">
      <style:text-properties fo:font-size="8pt"/>
    </style:style>
    <style:style style:name="P8" style:family="paragraph" style:parent-style-name="Нормальный_20__28_OEM_29_">
      <style:text-properties style:font-name="Courier New1" fo:font-size="11pt"/>
    </style:style>
    <style:style style:name="P9" style:family="paragraph" style:parent-style-name="Standard" style:master-page-name="landscape0">
      <style:paragraph-properties style:page-number="auto" fo:break-before="page"/>
    </style:style>
    <style:style style:name="P10" style:family="paragraph" style:parent-style-name="Standard" style:master-page-name="portrait1">
      <style:paragraph-properties style:page-number="auto" fo:break-before="page"/>
    </style:style>
    <style:style style:name="P11" style:family="paragraph" style:parent-style-name="Нормальный">
      <style:paragraph-properties fo:margin-left="0cm" fo:margin-right="0cm" fo:text-align="end" style:justify-single-word="false" fo:text-indent="1.199cm" style:auto-text-indent="false"/>
      <style:text-properties fo:color="#26282f" fo:font-weight="bold"/>
    </style:style>
    <style:style style:name="P12" style:family="paragraph" style:parent-style-name="Heading_20_1"/>
    <style:style style:name="T1" style:family="text">
      <style:text-properties fo:color="#353842" fo:font-size="12pt" fo:background-color="#f0f0f0"/>
    </style:style>
    <style:style style:name="T2" style:family="text">
      <style:text-properties fo:color="#26282f" fo:font-weight="bold"/>
    </style:style>
    <style:style style:name="T3" style:family="text">
      <style:text-properties style:text-position="super 5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text:bookmark text:name="anchor0"/><text:a xlink:type="simple" xlink:href="http://ivo.garant.ru/document/redirect/406497447/0" text:style-name="Internet_20_link" text:visited-style-name="Visited_20_Internet_20_Link">Приказ Министра обороны РФ от 15 февраля 2023 г. N 67 "Об определении порядка поступления граждан Российской Федерации в добровольческие формирования, пребывания в них и исключения из них, требований, предъявляемых к гражданам Российской Федерации, поступающим в добровольческие формирования и пребывающим в них, а также порядка заключения контракта гражданами Российской Федерации о пребывании в добровольческом формировании и типовой формы контракта"</text:a></text:h>
      <text:p text:style-name="Информация_20_об_20_изменениях">С изменениями и дополнениями от:</text:p>
      <text:p text:style-name="Информация_20_об_20_изменениях">6 марта, 12 ноября 2025 г.</text:p>
      <text:p text:style-name="Нормальный"/>
      <text:p text:style-name="Нормальный">В соответствии с <text:a xlink:type="simple" xlink:href="http://ivo.garant.ru/document/redirect/135907/181" text:style-name="Internet_20_link" text:visited-style-name="Visited_20_Internet_20_Link">пунктом 8</text:a><text:a xlink:type="simple" xlink:href="http://ivo.garant.ru/document/redirect/135907/181" text:style-name="Internet_20_link" text:visited-style-name="Visited_20_Internet_20_Link"><text:span text:style-name="T3"> 1</text:span></text:a><text:a xlink:type="simple" xlink:href="http://ivo.garant.ru/document/redirect/135907/181" text:style-name="Internet_20_link" text:visited-style-name="Visited_20_Internet_20_Link"> статьи 1</text:a> и <text:a xlink:type="simple" xlink:href="http://ivo.garant.ru/document/redirect/135907/2215" text:style-name="Internet_20_link" text:visited-style-name="Visited_20_Internet_20_Link">пунктами 5</text:a> и <text:a xlink:type="simple" xlink:href="http://ivo.garant.ru/document/redirect/135907/2216" text:style-name="Internet_20_link" text:visited-style-name="Visited_20_Internet_20_Link">6 статьи 22</text:a><text:a xlink:type="simple" xlink:href="http://ivo.garant.ru/document/redirect/135907/2216" text:style-name="Internet_20_link" text:visited-style-name="Visited_20_Internet_20_Link"><text:span text:style-name="T3"> 1</text:span></text:a><text:a xlink:type="simple" xlink:href="http://ivo.garant.ru/document/redirect/135907/2216" text:style-name="Internet_20_link" text:visited-style-name="Visited_20_Internet_20_Link"> </text:a>Федерального закона от 31 мая 1996 г. N 61-ФЗ "Об обороне" (Собрание законодательства Российской Федерации, 1996, N 23, ст. 2750; 2022, N 45, ст. 7664) в целях создания и организации деятельности добровольческих формирований приказываю:</text:p>
      <text:p text:style-name="Нормальный"><text:bookmark text:name="anchor1"/>Определить:</text:p>
      <text:p text:style-name="Нормальный"><text:bookmark text:name="anchor11"/>Порядок поступления граждан Российской Федерации в добровольческие формирования, пребывания в них и исключения из них, требования, предъявляемые к гражданам Российской Федерации, поступающим в добровольческие формирования и пребывающим в них (<text:a xlink:type="simple" xlink:href="#anchor1000" text:style-name="Internet_20_link" text:visited-style-name="Visited_20_Internet_20_Link">приложение N 1</text:a> к настоящему приказу);</text:p>
      <text:p text:style-name="Нормальный"><text:bookmark text:name="anchor12"/>Порядок заключения контракта о пребывании граждан Российской Федерации в добровольческих формированиях (<text:a xlink:type="simple" xlink:href="#anchor2000" text:style-name="Internet_20_link" text:visited-style-name="Visited_20_Internet_20_Link">приложение N 2</text:a> к настоящему приказу);</text:p>
      <text:p text:style-name="Нормальный"><text:bookmark text:name="anchor13"/>типовую форму контракта о пребывании в добровольческом формировании (<text:a xlink:type="simple" xlink:href="#anchor3000" text:style-name="Internet_20_link" text:visited-style-name="Visited_20_Internet_20_Link">приложение N 3</text:a> к настоящему приказу).</text:p>
      <text:p text:style-name="Нормальный"/>
      <table:table table:name="10204" table:style-name="_31_0204">
        <table:table-column table:style-name="_31_0204.A"/>
        <table:table-column table:style-name="_31_0204.B"/>
        <table:table-row>
          <table:table-cell office:value-type="string">
            <text:p text:style-name="P4">Министр обороны Российской Федерации генерал армии</text:p>
          </table:table-cell>
          <table:table-cell office:value-type="string">
            <text:p text:style-name="P5">С. Шойгу</text:p>
          </table:table-cell>
        </table:table-row>
      </table:table>
      <text:p text:style-name="Нормальный"/>
      <text:p text:style-name="P4">Зарегистрировано в Минюсте РФ 6 марта 2023 г. Регистрационный N 72533</text:p>
      <text:p text:style-name="Нормальный"/>
      <text:p text:style-name="P11"><text:bookmark text:name="anchor1000"/>Приложение N 1 к <text:a xlink:type="simple" xlink:href="#anchor0" text:style-name="Internet_20_link" text:visited-style-name="Visited_20_Internet_20_Link">приказу</text:a> Министра обороны Российской Федерации от 15 февраля 2023 г. N 67</text:p>
      <text:p text:style-name="Нормальный"/>
      <text:h text:style-name="Heading_20_1" text:outline-level="1">Порядок поступления граждан Российской Федерации в добровольческие формирования, пребывания в них и исключения из них, требования, предъявляемые к гражданам Российской Федерации, поступающим в добровольческие формирования и пребывающим в них</text:h>
      <text:p text:style-name="Информация_20_об_20_изменениях">С изменениями и дополнениями от:</text:p>
      <text:p text:style-name="Информация_20_об_20_изменениях">6 марта, 12 ноября 2025 г.</text:p>
      <text:p text:style-name="Нормальный"/>
      <text:p text:style-name="Нормальный"><text:bookmark text:name="anchor1001"/>1. Настоящий порядок регламентирует вопросы:</text:p>
      <text:p text:style-name="Нормальный">поступления граждан Российской Федерации (далее - граждане) в добровольческие формирования, создаваемые для выполнения отдельных задач в области обороны, содействующие выполнению задач, возложенных на Вооруженные Силы Российской Федерации, в период мобилизации, в период действия военного положения, в военное время, при возникновении вооруженных конфликтов, при проведении контртеррористических операций, а также при использовании Вооруженных Сил Российской Федерации за пределами территории Российской Федерации<text:a xlink:type="simple" xlink:href="#anchor111" text:style-name="Internet_20_link" text:visited-style-name="Visited_20_Internet_20_Link">*</text:a> (далее - добровольческие формирования);</text:p>
      <text:p text:style-name="Нормальный">пребывания граждан в добровольческих формированиях;</text:p>
      <text:p text:style-name="Нормальный">исключения граждан из добровольческих формирований.</text:p>
      <text:p text:style-name="Нормальный"/>
      <text:p text:style-name="P8">──────────────────────────────</text:p>
      <text:p text:style-name="Footnote"><text:bookmark text:name="anchor111"/><text:soft-page-break/>* <text:a xlink:type="simple" xlink:href="http://ivo.garant.ru/document/redirect/135907/181" text:style-name="Internet_20_link" text:visited-style-name="Visited_20_Internet_20_Link">Пункт 8</text:a><text:a xlink:type="simple" xlink:href="http://ivo.garant.ru/document/redirect/135907/181" text:style-name="Internet_20_link" text:visited-style-name="Visited_20_Internet_20_Link"><text:span text:style-name="T3"> 1</text:span></text:a><text:a xlink:type="simple" xlink:href="http://ivo.garant.ru/document/redirect/135907/181" text:style-name="Internet_20_link" text:visited-style-name="Visited_20_Internet_20_Link"> статьи 1</text:a> Федерального закона от 31 мая 1996 г. N 61-ФЗ "Об обороне" (далее - Федеральный закон "Об обороне") (Собрание законодательства Российской Федерации, 1996, N 23, ст. 2750; 2022, N 45, ст. 7664).</text:p>
      <text:p text:style-name="P8">──────────────────────────────</text:p>
      <text:p text:style-name="Нормальный"/>
      <text:p text:style-name="Нормальный"><text:bookmark text:name="anchor1002"/>2. Граждане, не находящиеся на военной службе, изъявившие желание поступить в добровольческое формирование, подают заявление в военные комиссариаты муниципальных образований, где они состоят на воинском учете (не состоящие на воинском учете - в военные комиссариаты муниципальных образований по месту жительства) (далее - военные комиссариаты).</text:p>
      <text:p text:style-name="Нормальный"><text:bookmark text:name="anchor1003"/>3. В заявлении указываются:</text:p>
      <text:p text:style-name="Нормальный"><text:bookmark text:name="anchor10031"/>1) фамилия, имя и отчество (при наличии) гражданина, число, месяц и год рождения;</text:p>
      <text:p text:style-name="Нормальный"><text:bookmark text:name="anchor10032"/>2) место жительства;</text:p>
      <text:p text:style-name="Нормальный"><text:bookmark text:name="anchor10033"/>3) наличие подготовки по военно-учетной специальности, сведения о прохождении военной службы (по призыву, по контракту, занимаемые воинские должности, номера воинских частей и места их дислокации);</text:p>
      <text:p text:style-name="Нормальный"><text:bookmark text:name="anchor10034"/>4) срок, на который предполагается заключение контракта о пребывании в добровольческом формировании.</text:p>
      <text:p text:style-name="Нормальный"><text:bookmark text:name="anchor1004"/>4. Вместе с заявлением гражданин предъявляет документ, удостоверяющий его личность, и представляет:</text:p>
      <text:p text:style-name="Нормальный"><text:bookmark text:name="anchor10041"/>1) заполненную и подписанную анкету (рекомендуемый образец приведен в <text:a xlink:type="simple" xlink:href="#anchor1100" text:style-name="Internet_20_link" text:visited-style-name="Visited_20_Internet_20_Link">приложении N 1</text:a> к настоящему Порядку) и собственноручно написанную автобиографию (рекомендуемое содержание приведено в <text:a xlink:type="simple" xlink:href="#anchor1200" text:style-name="Internet_20_link" text:visited-style-name="Visited_20_Internet_20_Link">приложении N 2</text:a> к настоящему Порядку);</text:p>
      <text:p text:style-name="Нормальный"><text:bookmark text:name="anchor10042"/>2) копии документов, подтверждающих уровень образования;</text:p>
      <text:p text:style-name="Нормальный"><text:bookmark text:name="anchor10043"/>3) копии свидетельств о браке и о рождении детей (при наличии);</text:p>
      <text:p text:style-name="Нормальный"><text:bookmark text:name="anchor10044"/>4) фотографии 3x4 см - 2 шт.</text:p>
      <text:p text:style-name="P7">Информация об изменениях:</text:p>
      <text:p text:style-name="Информация_20_о_20_версии"><text:bookmark text:name="anchor1005"/>Пункт 5 изменен с 28 декабря 2025 г. - <text:a xlink:type="simple" xlink:href="http://ivo.garant.ru/document/redirect/413287423/1001" text:style-name="Internet_20_link" text:visited-style-name="Visited_20_Internet_20_Link">Приказ</text:a> Минобороны России от 12 ноября 2025 г. N 706</text:p>
      <text:p text:style-name="Информация_20_о_20_версии"><text:a xlink:type="simple" xlink:href="http://ivo.garant.ru/document/redirect/483414696/1005" text:style-name="Internet_20_link" text:visited-style-name="Visited_20_Internet_20_Link">См. предыдущую редакцию</text:a></text:p>
      <text:p text:style-name="Нормальный">5. Военные комиссариаты в день подачи заявлений гражданами, изъявившими желание поступить в добровольческое формирование (далее - кандидаты), регистрируют и принимают их к рассмотрению.</text:p>
      <text:p text:style-name="Нормальный"><text:bookmark text:name="anchor10052"/>При отборе кандидатов рекомендуется обращать внимание на граждан, прошедших военную службу и имеющих соответствующие военно-учетные специальности, а также образование (квалификацию) и (или) специальные знания в области управления (обслуживания) беспилотными летательными аппаратами и робототехникой.</text:p>
      <text:p text:style-name="Нормальный">Учет кандидатов ведется военным комиссариатом в журнале (рекомендуемый образец приведен в <text:a xlink:type="simple" xlink:href="#anchor1300" text:style-name="Internet_20_link" text:visited-style-name="Visited_20_Internet_20_Link">приложении N 3</text:a> к настоящему Порядку).</text:p>
      <text:p text:style-name="Нормальный"><text:bookmark text:name="anchor1006"/>6. Заявление кандидата подлежит возврату военным комиссариатом по следующим основаниям:</text:p>
      <text:p text:style-name="Нормальный"><text:bookmark text:name="anchor10061"/>1) отсутствие у кандидата гражданства Российской Федерации;</text:p>
      <text:p text:style-name="Нормальный"><text:bookmark text:name="anchor10062"/>2) ведение в отношении кандидата дознания, предварительного следствия или передача уголовного дела в суд, вынесение в отношении его обвинительного приговора и назначение наказания;</text:p>
      <text:p text:style-name="Нормальный"><text:bookmark text:name="anchor10063"/>3) назначение кандидату административного наказания за потребление наркотических средств или психотропных веществ без назначения врача либо новых потенциально опасных психоактивных веществ (до окончания срока, в течение которого кандидат считается подвергнутым административному наказанию);</text:p>
      <text:p text:style-name="P7">Информация об изменениях:</text:p>
      <text:p text:style-name="Информация_20_о_20_версии"><text:bookmark text:name="anchor10064"/>Подпункт 4 изменен с 28 декабря 2025 г. - <text:a xlink:type="simple" xlink:href="http://ivo.garant.ru/document/redirect/413287423/1002" text:style-name="Internet_20_link" text:visited-style-name="Visited_20_Internet_20_Link">Приказ</text:a> Минобороны России от 12 ноября 2025 г. N 706</text:p>
      <text:p text:style-name="Информация_20_о_20_версии"><text:a xlink:type="simple" xlink:href="http://ivo.garant.ru/document/redirect/483414696/10064" text:style-name="Internet_20_link" text:visited-style-name="Visited_20_Internet_20_Link">См. предыдущую редакцию</text:a></text:p>
      <text:p text:style-name="Нормальный">4) наличие решения призывной комиссии о призыве на военную службу или направлении на альтернативную гражданскую службу.</text:p>
      <text:p text:style-name="Нормальный"><text:bookmark text:name="anchor1007"/><text:soft-page-break/>7. Военные комиссариаты оформляют на кандидатов личные дела и хранят их (рекомендуемое содержание личного дела приведено в <text:a xlink:type="simple" xlink:href="#anchor1400" text:style-name="Internet_20_link" text:visited-style-name="Visited_20_Internet_20_Link">приложении N 4</text:a> к настоящему Порядку).</text:p>
      <text:p text:style-name="Нормальный"><text:bookmark text:name="anchor1008"/>8. Военный комиссар рассматривает заявление в течение трех рабочих дней со дня его регистрации в военном комиссариате и организует мероприятия по определению соответствия кандидата требованиям, предъявляемым к гражданам, поступающим в добровольческие формирования и пребывающим в них (далее - Требования) (<text:a xlink:type="simple" xlink:href="#anchor1500" text:style-name="Internet_20_link" text:visited-style-name="Visited_20_Internet_20_Link">приложение N 5</text:a> к настоящему Порядку).</text:p>
      <text:p text:style-name="Нормальный"><text:bookmark text:name="anchor1009"/>9. Соответствие кандидатов требованиям к состоянию здоровья граждан Российской Федерации, поступающих в добровольческие формирования и пребывающих в них, оценивается врачом-специалистом, являющимся председателем военно-врачебной комиссии военного комиссариата.</text:p>
      <text:p text:style-name="Нормальный">По результатам оценки оформляется заключение врача-специалиста о соответствии (несоответствии, временном несоответствии) кандидата требованиям к состоянию здоровья граждан, поступающих в добровольческие формирования и пребывающих в них (рекомендуемый образец приведен в <text:a xlink:type="simple" xlink:href="#anchor1600" text:style-name="Internet_20_link" text:visited-style-name="Visited_20_Internet_20_Link">приложении N 6</text:a> к настоящему Порядку).</text:p>
      <text:p text:style-name="Нормальный">Врач-специалист выносит заключение о несоответствии гражданина требованиям к состоянию здоровья граждан, поступающих в добровольческие формирования, или негодности гражданина к пребыванию в добровольческих формированиях при наличии у него увечий (ранений, травм, контузий), заболеваний, указанных в Требованиях (<text:a xlink:type="simple" xlink:href="#anchor1500" text:style-name="Internet_20_link" text:visited-style-name="Visited_20_Internet_20_Link">приложение N 5</text:a> к настоящему Порядку).</text:p>
      <text:p text:style-name="Нормальный">Врач-специалист выносит заключение о временном несоответствии гражданина требованиям к состоянию здоровья граждан, поступающих в добровольческие формирования и пребывающих в них, при наличии у него увечий (ранений, травм, контузий), заболеваний, по которым в расписании болезней предусмотрена временная негодность к военной службе, с указанием срока временного несоответствия.</text:p>
      <text:p text:style-name="Нормальный">Граждане, поступающие в добровольческие формирования, признаются временно не соответствующими требованиям к состоянию здоровья граждан, поступающих в добровольческие формирования, после увечий (ранений, травм, контузий), острых заболеваний, обострений хронических заболеваний до окончания срока временной нетрудоспособности.</text:p>
      <text:p text:style-name="Нормальный"><text:bookmark text:name="anchor1010"/>10. Мероприятия по профессиональному психологическому отбору кандидатов проводятся специалистами военных комиссариатов.</text:p>
      <text:p text:style-name="Нормальный">Профессиональная психологическая пригодность определяется в результате профессионального психологического отбора кандидатов, целью которого является оценка:</text:p>
      <text:p text:style-name="Нормальный">направленности на выполнение задач в составе добровольческих формирований;</text:p>
      <text:p text:style-name="Нормальный">психологических особенностей личности;</text:p>
      <text:p text:style-name="Нормальный">свойств нервной системы и психомоторики;</text:p>
      <text:p text:style-name="Нормальный">устойчивости поведения личности (наличие или отсутствие склонности к девиантному поведению).</text:p>
      <text:p text:style-name="Нормальный">Факторами риска, подлежащими выявлению в ходе проведения мероприятий по профессиональному психологическому отбору, являются:</text:p>
      <text:p text:style-name="Нормальный">злоупотребление алкоголем или токсическими веществами;</text:p>
      <text:p text:style-name="Нормальный">потребление наркотических средств и психотропных веществ без назначения врача;</text:p>
      <text:p text:style-name="Нормальный">участие в незаконном обороте наркотических средств или психотропных веществ;</text:p>
      <text:p text:style-name="Нормальный">участие в деятельности организаций, деятельность которых запрещена в Российской Федерации (в том числе террористических и экстремистских);</text:p>
      <text:p text:style-name="Нормальный">участие в незаконном обороте оружия;</text:p>
      <text:p text:style-name="Нормальный">наличие противоправных контактов с членами преступных сообществ (преступных организаций).</text:p>
      <text:p text:style-name="Нормальный">Проведение мероприятий по профессиональному психологическому отбору осуществляется специалистами военных комиссариатов (далее - специалисты по профессиональному психологическому отбору).</text:p>
      <text:p text:style-name="Нормальный">Мероприятия по профессиональному психологическому отбору проводятся с использованием социально-психологического изучения и психологического обследования.</text:p>
      <text:p text:style-name="Нормальный"><text:soft-page-break/>Проведение социально-психологического изучения направлено на оценку условий воспитания и развития обследуемых лиц, их мотивированной позиции к выполнению задач в составе добровольческих формирований, организаторских способностей, особенностей общения и поведения в коллективе, образовательной и профессиональной подготовленности.</text:p>
      <text:p text:style-name="Нормальный">Проведение психологического обследования направлено на определение уровня развития профессионально важных качеств.</text:p>
      <text:p text:style-name="Нормальный">Психологическое обследование проводится в индивидуальном порядке с помощью психодиагностических методик, в том числе с применением технических средств профессионального психологического отбора.</text:p>
      <text:p text:style-name="Нормальный">Перед психологическим обследованием специалист по профессиональному психологическому отбору доводит до обследуемых информацию о целях обследования, уточняет их психоэмоциональное, физическое состояние, готовность к обследованию и инструктирует о порядке выполнения заданий психодиагностических методик.</text:p>
      <text:p text:style-name="Нормальный">Во время проведения психологического обследования специалист по профессиональному психологическому отбору контролирует выполнение заданий, входящих в состав используемых методик.</text:p>
      <text:p text:style-name="Нормальный">Социально-психологическое изучение кандидатов направлено на оценку их профессиональной подготовленности и личностных качеств, позволяющих успешно выполнять задачи в составе добровольческих формирований.</text:p>
      <text:p text:style-name="Нормальный">При анализе документов, представленных кандидатами, устанавливаются уровень образования, квалификация, наличие военно-учетной специальности, опыта прохождения военной службы на воинских должностях.</text:p>
      <text:p text:style-name="Нормальный">Беседа с кандидатами направлена на определение мотивов поступления в добровольческие формирования, ценностных ориентаций личности, наличия семейных традиций военной службы, организаторских, коммуникативных способностей, а также на выявление негативных условий формирования личности, вредных привычек, зависимостей и факторов риска.</text:p>
      <text:p text:style-name="Нормальный">Наблюдение за особенностями поведения кандидатов в ходе беседы и психологического обследования направлено на выявление у них признаков неудовлетворительной нервно-психической устойчивости.</text:p>
      <text:p text:style-name="Нормальный">При проведении социально-психологического изучения используются анкеты (опросники), заполняемые кандидатами во время прохождения профессионального психологического отбора.</text:p>
      <text:p text:style-name="Нормальный">Психологическое обследование направлено на определение категорий профессиональной психологической пригодности кандидатов к выполнению задач в составе добровольческих формирований.</text:p>
      <text:p text:style-name="Нормальный">По результатам профессионального психологического отбора (рекомендуемый образец приведен в <text:a xlink:type="simple" xlink:href="#anchor1700" text:style-name="Internet_20_link" text:visited-style-name="Visited_20_Internet_20_Link">приложении N 7</text:a> к настоящему Порядку) определяется профессиональная психологическая пригодность и выносится одно из следующих заключений:</text:p>
      <text:p text:style-name="Нормальный"><text:bookmark text:name="anchor10101"/>1) "рекомендуется" - в отношении кандидатов, имеющих уровень развития профессионально важных качеств, позволяющий успешно исполнять обязанности в составе добровольческих формирований, и у которых не выявлено факторов риска;</text:p>
      <text:p text:style-name="Нормальный"><text:bookmark text:name="anchor10102"/>2) "не рекомендуется" - в отношении кандидатов, имеющих уровень развития профессионально важных качеств, не позволяющий успешно исполнять обязанности в составе добровольческих формирований, либо в отношении которых выявлены факторы риска.</text:p>
      <text:p text:style-name="Нормальный">Результаты психологического обследования, используемые для вынесения заключений о профессиональной психологической пригодности, действительны в течение шести месяцев с даты его проведения.</text:p>
      <text:p text:style-name="Нормальный">После заключения с гражданином контракта о пребывании в добровольческом формировании результаты профессионального психологического отбора приобщаются к личному делу гражданина, пребывающего в добровольческом формировании.</text:p>
      <text:p text:style-name="Нормальный"><text:bookmark text:name="anchor1011"/>11. Проверка соответствия уровня физической подготовки кандидатов требованиям осуществляется должностными лицами военного комиссариата, определенными военным комиссаром.</text:p>
      <text:p text:style-name="Нормальный"><text:bookmark text:name="anchor1012"/><text:soft-page-break/>12. Определение соответствия кандидатов <text:a xlink:type="simple" xlink:href="#anchor1500" text:style-name="Internet_20_link" text:visited-style-name="Visited_20_Internet_20_Link">Требованиям</text:a> возлагается на комиссии военных комиссариатов по отбору кандидатов, которые выносят решения о соответствии кандидатов Требованиям либо о несоответствии им.</text:p>
      <text:p text:style-name="Нормальный"><text:bookmark text:name="anchor1013"/>13. Копия решения комиссии военного комиссариата должна быть выдана гражданину по его просьбе, в том числе поданной в письменном виде, в течение двух рабочих дней со дня обращения.</text:p>
      <text:p text:style-name="Нормальный"><text:bookmark text:name="anchor1014"/>14. С кандидатом, признанным комиссией военного комиссариата соответствующим <text:a xlink:type="simple" xlink:href="#anchor1500" text:style-name="Internet_20_link" text:visited-style-name="Visited_20_Internet_20_Link">Требованиям</text:a>, заключается контракт о пребывании в добровольческом формировании (далее - контракт) в порядке согласно <text:a xlink:type="simple" xlink:href="#anchor2000" text:style-name="Internet_20_link" text:visited-style-name="Visited_20_Internet_20_Link">приложению N 2</text:a> к настоящему приказу и по типовой форме согласно <text:a xlink:type="simple" xlink:href="#anchor3000" text:style-name="Internet_20_link" text:visited-style-name="Visited_20_Internet_20_Link">приложению N 3</text:a> к настоящему приказу.</text:p>
      <text:p text:style-name="Нормальный">Контракт не может быть заключен с гражданином, в отношении которого вынесен обвинительный приговор и которому назначено наказание, в отношении которого ведется дознание либо предварительное следствие или уголовное дело в отношении которого передано в суд, имеющим неснятую или непогашенную судимость за совершение преступлений против половой неприкосновенности несовершеннолетнего либо преступлений, предусмотренных <text:a xlink:type="simple" xlink:href="http://ivo.garant.ru/document/redirect/10108000/205" text:style-name="Internet_20_link" text:visited-style-name="Visited_20_Internet_20_Link">статьями 205-205.5</text:a>, <text:a xlink:type="simple" xlink:href="http://ivo.garant.ru/document/redirect/10108000/206" text:style-name="Internet_20_link" text:visited-style-name="Visited_20_Internet_20_Link">206</text:a>, <text:a xlink:type="simple" xlink:href="http://ivo.garant.ru/document/redirect/10108000/208" text:style-name="Internet_20_link" text:visited-style-name="Visited_20_Internet_20_Link">208</text:a>, <text:a xlink:type="simple" xlink:href="http://ivo.garant.ru/document/redirect/10108000/211" text:style-name="Internet_20_link" text:visited-style-name="Visited_20_Internet_20_Link">211</text:a>, <text:a xlink:type="simple" xlink:href="http://ivo.garant.ru/document/redirect/10108000/220" text:style-name="Internet_20_link" text:visited-style-name="Visited_20_Internet_20_Link">220</text:a>, <text:a xlink:type="simple" xlink:href="http://ivo.garant.ru/document/redirect/10108000/221" text:style-name="Internet_20_link" text:visited-style-name="Visited_20_Internet_20_Link">221</text:a>, <text:a xlink:type="simple" xlink:href="http://ivo.garant.ru/document/redirect/10108000/275" text:style-name="Internet_20_link" text:visited-style-name="Visited_20_Internet_20_Link">275</text:a>, <text:a xlink:type="simple" xlink:href="http://ivo.garant.ru/document/redirect/10108000/2751" text:style-name="Internet_20_link" text:visited-style-name="Visited_20_Internet_20_Link">275.1</text:a>, <text:a xlink:type="simple" xlink:href="http://ivo.garant.ru/document/redirect/10108000/276" text:style-name="Internet_20_link" text:visited-style-name="Visited_20_Internet_20_Link">276-280</text:a>, <text:a xlink:type="simple" xlink:href="http://ivo.garant.ru/document/redirect/10108000/2821" text:style-name="Internet_20_link" text:visited-style-name="Visited_20_Internet_20_Link">282.1-282.3</text:a>, <text:a xlink:type="simple" xlink:href="http://ivo.garant.ru/document/redirect/10108000/360" text:style-name="Internet_20_link" text:visited-style-name="Visited_20_Internet_20_Link">360</text:a>, <text:a xlink:type="simple" xlink:href="http://ivo.garant.ru/document/redirect/10108000/3610" text:style-name="Internet_20_link" text:visited-style-name="Visited_20_Internet_20_Link">361</text:a> Уголовного кодекса Российской Федерации, а также отбывавшим наказание в виде лишения свободы.</text:p>
      <text:p text:style-name="Нормальный"><text:bookmark text:name="anchor1015"/>15. Гражданину, заключившему контракт (далее - гражданин, пребывающий в добровольческом формировании), военным комиссаром выдается удостоверение гражданина, пребывающего в добровольческом формировании (рекомендуемый образец приведен в <text:a xlink:type="simple" xlink:href="#anchor1800" text:style-name="Internet_20_link" text:visited-style-name="Visited_20_Internet_20_Link">приложении N 8</text:a> к настоящему Порядку), и предписание, в котором указывается дата прибытия в воинскую часть, выполняющую мероприятия по формированию добровольческих формирований (далее - воинская часть-формирователь), с учетом убытия на следующий день после заключения указанного контракта.</text:p>
      <text:p text:style-name="Нормальный"><text:bookmark text:name="anchor1016"/>16. Гражданин, пребывающий в добровольческом формировании, прибывший в воинскую часть-формирователь, приказом командира воинской части-формирователя зачисляется в добровольческое формирование без указания штатно-должностного предназначения, обеспечивается вещевым имуществом, становится на продовольственное обеспечение, зачисляется на денежное содержание, за ним закрепляются стрелковое оружие и материально-технические средства.</text:p>
      <text:p text:style-name="Нормальный"><text:bookmark text:name="anchor1017"/>17. В месте формирования добровольческого формирования командиром воинской части-формирователя организуется доподготовка граждан, пребывающих в добровольческих формированиях, для выполнения задач по предназначению в составе добровольческого формирования, в ходе которой определяется уровень их знаний, умений и навыков. После этого приказом командира воинской части-формирователя гражданин, пребывающий в добровольческом формировании, назначается в соответствии с уровнем его подготовки на должность, установленную временным штатно-должностным расчетом добровольческого формирования, утвержденным начальником Генерального штаба Вооруженных Сил Российской Федерации (далее - временный штатно-должностной расчет).</text:p>
      <text:p text:style-name="Нормальный">Доподготовка граждан, пребывающих в добровольческих формированиях, в составе добровольческого формирования осуществляется не менее 10 суток со дня их прибытия в добровольческое формирование с учетом мероприятий по боевому слаживанию подразделений добровольческого формирования.</text:p>
      <text:p text:style-name="Нормальный"><text:bookmark text:name="anchor1018"/>18. После окончания доподготовки граждане, пребывающие в добровольческих формированиях, в составе добровольческого формирования направляются для выполнения задач по предназначению.</text:p>
      <text:p text:style-name="P7">Информация об изменениях:</text:p>
      <text:p text:style-name="Информация_20_о_20_версии"><text:bookmark text:name="anchor1181"/>Порядок дополнен пунктом 18(1) с 8 апреля 2025 г. - <text:a xlink:type="simple" xlink:href="http://ivo.garant.ru/document/redirect/411768775/1011" text:style-name="Internet_20_link" text:visited-style-name="Visited_20_Internet_20_Link">Приказ</text:a> Министра обороны Российской Федерации от 6 марта 2025 г. N 129</text:p>
      <text:p text:style-name="Нормальный">18(1). Приказ (приказание, распоряжение или указание) начальника<text:a xlink:type="simple" xlink:href="#anchor1101" text:style-name="Internet_20_link" text:visited-style-name="Visited_20_Internet_20_Link">*</text:a>, отданный гражданину, пребывающему в добровольческом формировании, в связи с исполнением им обязанностей по контракту о пребывании в добровольческом формировании<text:a xlink:type="simple" xlink:href="#anchor1102" text:style-name="Internet_20_link" text:visited-style-name="Visited_20_Internet_20_Link">**</text:a>, требующий выполнения <text:soft-page-break/>определенных действий, соблюдения тех или иных правил (норм) или установления какого-либо порядка, обязателен к выполнению.</text:p>
      <text:p text:style-name="P8">──────────────────────────────</text:p>
      <text:p text:style-name="Footnote"><text:bookmark text:name="anchor1101"/>"* <text:a xlink:type="simple" xlink:href="http://ivo.garant.ru/document/redirect/10108000/3311" text:style-name="Internet_20_link" text:visited-style-name="Visited_20_Internet_20_Link">Примечание 1</text:a> к статье 331 Уголовного кодекса Российской Федерации.</text:p>
      <text:p text:style-name="Footnote"><text:bookmark text:name="anchor1102"/>** <text:a xlink:type="simple" xlink:href="http://ivo.garant.ru/document/redirect/10108000/3312" text:style-name="Internet_20_link" text:visited-style-name="Visited_20_Internet_20_Link">Примечание 2</text:a> к статье 331 Уголовного кодекса Российской Федерации.";</text:p>
      <text:p text:style-name="P8">──────────────────────────────</text:p>
      <text:p text:style-name="P7">Информация об изменениях:</text:p>
      <text:p text:style-name="Информация_20_о_20_версии"><text:bookmark text:name="anchor1019"/>Пункт 19 изменен с 8 апреля 2025 г. - <text:a xlink:type="simple" xlink:href="http://ivo.garant.ru/document/redirect/411768775/1012" text:style-name="Internet_20_link" text:visited-style-name="Visited_20_Internet_20_Link">Приказ</text:a> Министра обороны Российской Федерации от 6 марта 2025 г. N 129</text:p>
      <text:p text:style-name="Информация_20_о_20_версии"><text:a xlink:type="simple" xlink:href="http://ivo.garant.ru/document/redirect/483405141/1019" text:style-name="Internet_20_link" text:visited-style-name="Visited_20_Internet_20_Link">См. предыдущую редакцию</text:a></text:p>
      <text:p text:style-name="Нормальный">19. Во время пребывания в воинской части-формирователе и во время выполнения задач по предназначению в составе добровольческого формирования гражданин, пребывающий в добровольческом формировании, обязан соблюдать распорядок дня (регламент служебного времени, правила внутреннего распорядка), установленный в воинской части-формирователе и добровольческом формировании, выполнять приказы (приказания, распоряжения или указания) командования воинской части-формирователя, отдаваемые в связи с пребыванием в добровольческом формировании, подчиняться начальникам в соответствии с временным штатно-должностным расчетом. Не допускается привлечение граждан, пребывающих в добровольческих формированиях, к мероприятиям, не связанным с задачами, для выполнения которых создано добровольческое формирование.</text:p>
      <text:p text:style-name="P7">Информация об изменениях:</text:p>
      <text:p text:style-name="Информация_20_о_20_версии"><text:bookmark text:name="anchor1020"/>Пункт 20 изменен с 8 апреля 2025 г. - <text:a xlink:type="simple" xlink:href="http://ivo.garant.ru/document/redirect/411768775/10133" text:style-name="Internet_20_link" text:visited-style-name="Visited_20_Internet_20_Link">Приказ</text:a> Министра обороны Российской Федерации от 6 марта 2025 г. N 129</text:p>
      <text:p text:style-name="Информация_20_о_20_версии"><text:a xlink:type="simple" xlink:href="http://ivo.garant.ru/document/redirect/483405141/1020" text:style-name="Internet_20_link" text:visited-style-name="Visited_20_Internet_20_Link">См. предыдущую редакцию</text:a></text:p>
      <text:p text:style-name="Нормальный">20. Гражданин, пребывающий в добровольческом формировании, считается исполняющим обязанности по контракту в случаях:</text:p>
      <text:p text:style-name="Нормальный"><text:bookmark text:name="anchor10201"/>1) участия в боевых действиях, выполнения задач в период мобилизации, в условиях военного положения, вооруженных конфликтов, при проведении контртеррористических операций, а также при использовании добровольческих формирований за пределами территории Российской Федерации;</text:p>
      <text:p text:style-name="Нормальный"><text:bookmark text:name="anchor10202"/>2) исполнения должностных обязанностей в соответствии с временным штатно-должностным расчетом;</text:p>
      <text:p text:style-name="P7">Информация об изменениях:</text:p>
      <text:p text:style-name="Информация_20_о_20_версии"><text:bookmark text:name="anchor10203"/>Подпункт 3 изменен с 8 апреля 2025 г. - <text:a xlink:type="simple" xlink:href="http://ivo.garant.ru/document/redirect/411768775/10131" text:style-name="Internet_20_link" text:visited-style-name="Visited_20_Internet_20_Link">Приказ</text:a> Министра обороны Российской Федерации от 6 марта 2025 г. N 129</text:p>
      <text:p text:style-name="Информация_20_о_20_версии"><text:a xlink:type="simple" xlink:href="http://ivo.garant.ru/document/redirect/483405141/10203" text:style-name="Internet_20_link" text:visited-style-name="Visited_20_Internet_20_Link">См. предыдущую редакцию</text:a></text:p>
      <text:p text:style-name="Нормальный">3) выполнения приказа (приказания, распоряжения или указания), отданного начальниками или командованием воинской части-формирователя;</text:p>
      <text:p text:style-name="Нормальный"><text:bookmark text:name="anchor10204"/>4) нахождения в расположении добровольческого формирования на территории воинской части-формирователя в течение установленного распорядком дня (регламентом) служебного времени;</text:p>
      <text:p text:style-name="P7">Информация об изменениях:</text:p>
      <text:p text:style-name="Информация_20_о_20_версии"><text:bookmark text:name="anchor102041"/>Пункт 20 дополнен подпунктом 4(1) с 8 апреля 2025 г. - <text:a xlink:type="simple" xlink:href="http://ivo.garant.ru/document/redirect/411768775/10132" text:style-name="Internet_20_link" text:visited-style-name="Visited_20_Internet_20_Link">Приказ</text:a> Министра обороны Российской Федерации от 6 марта 2025 г. N 129</text:p>
      <text:p text:style-name="Нормальный">4(1) нахождения в месте расположения добровольческого формирования, установленного приказом командования воинской части, совместно с которой добровольческое формирование выполняет задачи по предназначению;</text:p>
      <text:p text:style-name="P7">Информация об изменениях:</text:p>
      <text:p text:style-name="Информация_20_о_20_версии"><text:bookmark text:name="anchor102042"/>Пункт 20 дополнен подпунктом 4(2) с 8 апреля 2025 г. - <text:a xlink:type="simple" xlink:href="http://ivo.garant.ru/document/redirect/411768775/10132" text:style-name="Internet_20_link" text:visited-style-name="Visited_20_Internet_20_Link">Приказ</text:a> Министра обороны Российской Федерации от 6 марта 2025 г. N 129</text:p>
      <text:p text:style-name="Нормальный"><text:soft-page-break/>4(2) нахождения в соответствии с приказом (приказанием, распоряжением или указанием) начальников вне места расположения добровольческого формирования, установленного <text:a xlink:type="simple" xlink:href="#anchor10204" text:style-name="Internet_20_link" text:visited-style-name="Visited_20_Internet_20_Link">подпунктами 4</text:a> и <text:a xlink:type="simple" xlink:href="#anchor102041" text:style-name="Internet_20_link" text:visited-style-name="Visited_20_Internet_20_Link">4(1)</text:a> настоящего пункта;</text:p>
      <text:p text:style-name="Нормальный"><text:bookmark text:name="anchor10205"/>5) нахождения на лечении, следования к месту лечения и обратно;</text:p>
      <text:p text:style-name="Нормальный"><text:bookmark text:name="anchor10206"/>6) следования к месту формирования добровольческого формирования, месту выполнения задач по предназначению и обратно;</text:p>
      <text:p text:style-name="Нормальный"><text:bookmark text:name="anchor10207"/>7) нахождения в плену (за исключением случаев добровольной сдачи в плен), в положении заложника или интернированного;</text:p>
      <text:p text:style-name="Нормальный"><text:bookmark text:name="anchor10208"/>8) безвестного отсутствия - до признания гражданина, пребывающего в добровольческом формировании, в установленном законодательством Российской Федерации порядке безвестно отсутствующим или объявления его умершим;</text:p>
      <text:p text:style-name="Нормальный"><text:bookmark text:name="anchor10209"/>9) защиты жизни, здоровья, чести и достоинства личности;</text:p>
      <text:p text:style-name="Нормальный"><text:bookmark text:name="anchor10210"/>10) совершения иных действий, признанных судом совершенными в интересах личности, общества и государства.</text:p>
      <text:p text:style-name="Нормальный"><text:bookmark text:name="anchor102012"/>Гражданин, пребывающий в добровольческом формировании, по приказу начальника обязан приступить к исполнению обязанностей, возложенных на него контрактом.</text:p>
      <text:p text:style-name="Нормальный">Гражданин, пребывающий в добровольческом формировании, не считается исполняющим обязанности по контракту в случаях:</text:p>
      <text:p text:style-name="Нормальный">самовольного нахождения вне расположения добровольческого формирования (воинской части-формирователя) или установленного за пределами воинской части-формирователя места исполнения обязанностей, за исключением случаев, предусмотренных <text:a xlink:type="simple" xlink:href="#anchor10207" text:style-name="Internet_20_link" text:visited-style-name="Visited_20_Internet_20_Link">подпунктами 7-10</text:a> настоящего пункта;</text:p>
      <text:p text:style-name="Нормальный">нахождения в состоянии опьянения;</text:p>
      <text:p text:style-name="Нормальный">нахождения на отдыхе в соответствии с <text:a xlink:type="simple" xlink:href="#anchor10272" text:style-name="Internet_20_link" text:visited-style-name="Visited_20_Internet_20_Link">абзацем вторым пункта 27</text:a> настоящего Порядка;</text:p>
      <text:p text:style-name="Нормальный">совершения им общественно опасного деяния.</text:p>
      <text:p text:style-name="Нормальный"><text:bookmark text:name="anchor1021"/>21. В период выполнения задач по предназначению гражданин, пребывающий в добровольческом формировании, может быть приказом командира воинской части-формирователя переназначен на иную должность или переведен в другое добровольческое формирование по письменному ходатайству командира добровольческого формирования.</text:p>
      <text:p text:style-name="P7">Информация об изменениях:</text:p>
      <text:p text:style-name="Информация_20_о_20_версии"><text:bookmark text:name="anchor1211"/>Порядок дополнен пунктом 21(1) с 8 апреля 2025 г. - <text:a xlink:type="simple" xlink:href="http://ivo.garant.ru/document/redirect/411768775/1014" text:style-name="Internet_20_link" text:visited-style-name="Visited_20_Internet_20_Link">Приказ</text:a> Министра обороны Российской Федерации от 15 февраля 2023 г. N 67</text:p>
      <text:p text:style-name="Нормальный">21(1). Назначение гражданина, пребывающего в добровольческом формировании, на должность в соответствии с временным штатно-должностным расчетом, в том числе, предусматривающую наделение его организационно-распорядительными функциями в отношении иных граждан, пребывающих в добровольческом формировании, производится приказом командира воинской части-формирователя.</text:p>
      <text:p text:style-name="Нормальный"><text:bookmark text:name="anchor1022"/>22. Исключение гражданина, пребывающего в добровольческом формировании, из добровольческого формирования осуществляется приказом командира воинской части-формирователя.</text:p>
      <text:p text:style-name="Нормальный"><text:bookmark text:name="anchor1023"/>23. Гражданин, пребывающий в добровольческом формировании, подлежит исключению из добровольческого формирования в случаях, установленных <text:a xlink:type="simple" xlink:href="http://ivo.garant.ru/document/redirect/135907/2217" text:style-name="Internet_20_link" text:visited-style-name="Visited_20_Internet_20_Link">пунктом 7 статьи 22</text:a><text:a xlink:type="simple" xlink:href="http://ivo.garant.ru/document/redirect/135907/2217" text:style-name="Internet_20_link" text:visited-style-name="Visited_20_Internet_20_Link"><text:span text:style-name="T3"> 1</text:span></text:a> Федерального закона "Об обороне" (Собрание законодательства Российской Федерации, 1996, N 23, ст. 2750; 2022, N 45, ст. 7664).</text:p>
      <text:p text:style-name="Нормальный"><text:bookmark text:name="anchor1024"/>24. Гражданин, пребывающий в добровольческом формировании, не может быть исключен из добровольческого формирования в связи с истечением срока контракта в случаях:</text:p>
      <text:p text:style-name="Нормальный"><text:bookmark text:name="anchor10241"/>1) выполнения задач по предназначению в составе добровольческого формирования вне места дислокации воинской части-формирователя или за пределами территории Российской Федерации;</text:p>
      <text:p text:style-name="Нормальный"><text:bookmark text:name="anchor10242"/>2) нахождения на лечении вследствие увечья (ранения, травмы, контузии) или заболевания, полученных в результате выполнения гражданином, пребывающим в добровольческом формировании, задач по предназначению в составе добровольческого формирования;</text:p>
      <text:p text:style-name="Нормальный"><text:bookmark text:name="anchor10243"/><text:soft-page-break/>3) нахождения в плену (за исключением случаев добровольной сдачи в плен), в положении заложника или интернированного;</text:p>
      <text:p text:style-name="Нормальный"><text:bookmark text:name="anchor10244"/>4) безвестного отсутствия - до возвращения гражданина, пребывающего в добровольческом формировании, в добровольческое формирование или воинскую часть-формирователь либо признания гражданина, пребывающего в добровольческом формировании, в установленном законодательством Российской Федерации порядке безвестно отсутствующим или объявления его умершим.</text:p>
      <text:p text:style-name="Нормальный"><text:bookmark text:name="anchor1025"/>25. В случаях, предусмотренных <text:a xlink:type="simple" xlink:href="#anchor10241" text:style-name="Internet_20_link" text:visited-style-name="Visited_20_Internet_20_Link">подпунктами 1-3 пункта 24</text:a> настоящего Порядка, гражданин, пребывающий в добровольческом формировании, исключается из добровольческого формирования в день возвращения в воинскую часть-формирователь.</text:p>
      <text:p text:style-name="Нормальный">В случае невозможности прибытия в воинскую часть-формирователь по состоянию здоровья исключение граждан, пребывающих в добровольческом формировании, из добровольческого формирования производится приказом командира воинской части-формирователя в день поступления из медицинской организации заключения о несоответствии гражданина, пребывающего в добровольческом формировании, требованиям к состоянию здоровья граждан Российской Федерации, поступающих в добровольческие формирования и пребывающих в них.</text:p>
      <text:p text:style-name="Нормальный"><text:bookmark text:name="anchor1026"/>26. Гражданин, пребывающий в добровольческом формировании, находящийся на лечении в военно-медицинской организации вследствие увечья (ранения, травмы, контузии) или заболевания, полученных в результате выполнения задач по предназначению, возложенных на добровольческое формирование, направляется на освидетельствование военно-врачебной комиссией в порядке, установленном <text:a xlink:type="simple" xlink:href="http://ivo.garant.ru/document/redirect/70411156/1000" text:style-name="Internet_20_link" text:visited-style-name="Visited_20_Internet_20_Link">Положением</text:a> о военно-врачебной экспертизе, утвержденным <text:a xlink:type="simple" xlink:href="http://ivo.garant.ru/document/redirect/70411156/0" text:style-name="Internet_20_link" text:visited-style-name="Visited_20_Internet_20_Link">постановлением</text:a> Правительства Российской Федерации от 4 июля 2013 г. N 565 (Собрание законодательства Российской Федерации, 2013, N 28, ст. 3831; 2023, N 6, ст. 988), для определения его соответствия требованиям к состоянию здоровья граждан, пребывающих в добровольческих формированиях.</text:p>
      <text:p text:style-name="Нормальный"><text:bookmark text:name="anchor1027"/>27. По истечении срока контракта гражданин, пребывающий в добровольческом формировании, имеет право заключить новый контракт в порядке, предусмотренном настоящим приказом.</text:p>
      <text:p text:style-name="Нормальный"><text:bookmark text:name="anchor10272"/>При заключении нового контракта гражданину, пребывающему в добровольческом формировании, приказом командира воинской части-формирователя предоставляются 15 суток отдыха с правом убытия из воинской части-формирователя, о чем делается отметка в удостоверении гражданина, пребывающего в добровольческом формировании.</text:p>
      <text:p text:style-name="Нормальный"><text:bookmark text:name="anchor1028"/>28. Гражданин, пребывающий в добровольческом формировании, может быть исключен из добровольческого формирования в связи с невыполнением им условий контракта<text:a xlink:type="simple" xlink:href="#anchor128111" text:style-name="Internet_20_link" text:visited-style-name="Visited_20_Internet_20_Link">*</text:a>, в том числе в случае самовольного оставления района выполнения добровольческим формированием задач по предназначению.</text:p>
      <text:p text:style-name="Нормальный">Решение об исключении гражданина, пребывающего в добровольческом формировании, из добровольческого формирования в связи с невыполнением им условий контракта принимается командиром воинской части-формирователя на основании письменного ходатайства командира добровольческого формирования.</text:p>
      <text:p text:style-name="Нормальный"/>
      <text:p text:style-name="P8">──────────────────────────────</text:p>
      <text:p text:style-name="Footnote"><text:bookmark text:name="anchor128111"/>* <text:a xlink:type="simple" xlink:href="http://ivo.garant.ru/document/redirect/135907/2218" text:style-name="Internet_20_link" text:visited-style-name="Visited_20_Internet_20_Link">Пункт 8 статьи 22</text:a><text:a xlink:type="simple" xlink:href="http://ivo.garant.ru/document/redirect/135907/2218" text:style-name="Internet_20_link" text:visited-style-name="Visited_20_Internet_20_Link"><text:span text:style-name="T3"> 1</text:span></text:a> Федерального закона "Об обороне" (Собрание законодательства Российской Федерации, 1996, N 23, ст. 2750; 2022, N 45, ст. 7664).</text:p>
      <text:p text:style-name="P8">──────────────────────────────</text:p>
      <text:p text:style-name="Нормальный"/>
      <text:p text:style-name="Нормальный"><text:bookmark text:name="anchor1029"/>29. Гражданин, пребывающий в добровольческом формировании, желающий расторгнуть контракт по собственному желанию до срока его окончания, подает заявление в письменной форме на имя командира добровольческого формирования.</text:p>
      <text:p text:style-name="Нормальный"><text:bookmark text:name="anchor1030"/>30. В случае нахождения добровольческого формирования вне района выполнения задач по предназначению командир добровольческого формирования не позднее трех рабочих дней с даты получения заявления гражданина, пребывающего в добровольческом формировании, о досрочном <text:soft-page-break/>расторжении контракта по собственному желанию обязан направить гражданина, пребывающего в добровольческом формировании, с указанным заявлением в воинскую часть-формирователь.</text:p>
      <text:p text:style-name="Нормальный">Гражданин, пребывающий в добровольческом формировании, при досрочном расторжении контракта обязан сдать все полученное им в воинской части-формирователе (воинской части-балансодержателе) вещевое имущество, экипировку, вооружение и иные материальные средства не позднее дня исключения его из добровольческого формирования.</text:p>
      <text:p text:style-name="Нормальный"><text:bookmark text:name="anchor1031"/>31. Гражданин, пребывающий в добровольческом формировании, обратившийся с заявлением о расторжении контракта в месте выполнения добровольческим формированием задач по предназначению, обязан продолжать исполнять свои обязанности по занимаемой должности до выхода добровольческого формирования из района выполнения задач по предназначению. Командир добровольческого формирования направляет гражданина, пребывающего в добровольческом формировании, с указанным заявлением в воинскую часть-формирователь в день выхода добровольческого формирования из района выполнения задач по предназначению.</text:p>
      <text:p text:style-name="Нормальный"><text:bookmark text:name="anchor1032"/>32. При исключении гражданина, пребывающего в добровольческом формировании, из добровольческого формирования в воинской части-формирователе ему выдается предписание, которое он обязан сдать в военный комиссариат по месту заключения первого контракта в двухнедельный срок со дня исключения из добровольческого формирования.</text:p>
      <text:p text:style-name="Нормальный"/>
      <text:p text:style-name="P11"><text:bookmark text:name="anchor1100"/>Приложение N 1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p text:style-name="P11">Рекомендуемый образец</text:p>
      <text:p text:style-name="Нормальный"/>
      <text:p text:style-name="P8"><text:s text:c="34"/><text:span text:style-name="T2">АНКЕТА</text:span></text:p>
      <text:p text:style-name="Нормальный"/>
      <text:p text:style-name="P8">_________________________________________________________________________</text:p>
      <text:p text:style-name="P8"><text:s text:c="16"/>(фамилия, имя, отчество (при наличии)</text:p>
      <text:p text:style-name="P8">_________________________________________________________________________</text:p>
      <text:p text:style-name="P8"><text:s text:c="12"/>(воинское звание и личный номер (при наличии)</text:p>
      <text:p text:style-name="P8"><text:s text:c="5"/>Дата рождения_______________________________________________________</text:p>
      <text:p text:style-name="P8"><text:s text:c="5"/>Место рождения______________________________________________________</text:p>
      <text:p text:style-name="P8"><text:s text:c="5"/>Адрес места <text:s/>жительства, места <text:s text:c="2"/>пребывания или места <text:s text:c="2"/>фактического</text:p>
      <text:p text:style-name="P8">проживания:______________________________________________________________</text:p>
      <text:p text:style-name="P8">_________________________________________________________________________</text:p>
      <text:p text:style-name="P8"><text:s text:c="5"/>Образование_________________________________________________________</text:p>
      <text:p text:style-name="P8"><text:s text:c="5"/>Специальность и квалификация________________________________________</text:p>
      <text:p text:style-name="P8"><text:s text:c="5"/>Спортивный разряд___________________________________________________</text:p>
      <text:p text:style-name="P8"><text:s text:c="5"/>Наименование <text:s text:c="2"/>аккаунтов <text:s/>(адреса <text:s text:c="2"/>страниц сайтов) в информационно-</text:p>
      <text:p text:style-name="P8">телекоммуникационной сети "Интернет"_____________________________________</text:p>
      <text:p text:style-name="P8">_________________________________________________________________________</text:p>
      <text:p text:style-name="P8"><text:s text:c="5"/>Военно-учетная специальность________________________________________</text:p>
      <text:p text:style-name="P8"><text:s text:c="5"/>Семейное положение и состав семьи___________________________________</text:p>
      <text:p text:style-name="P8"><text:s text:c="5"/>Сведения о близких родственниках____________________________________</text:p>
      <text:p text:style-name="P8"><text:s text:c="5"/>Государственные награды_____________________________________________</text:p>
      <text:p text:style-name="P8"><text:s text:c="5"/>Участие в боевых <text:s text:c="2"/>действиях, <text:s text:c="2"/>ликвидации <text:s text:c="2"/>последствий <text:s text:c="2"/>стихийных</text:p>
      <text:p text:style-name="P8">бедствий, катастроф и в других экстремальных ситуациях___________________</text:p>
      <text:p text:style-name="P8">_________________________________________________________________________</text:p>
      <text:p text:style-name="P8"><text:s text:c="26"/>(когда и где)</text:p>
      <text:p text:style-name="P8"><text:s text:c="5"/>Трудовая деятельность (военная служба)______________________________</text:p>
      <text:p text:style-name="P8"><text:s text:c="5"/>Судимость, <text:s text:c="2"/>нахождение <text:s text:c="2"/>под судом, <text:s text:c="2"/>ведение <text:s text:c="3"/>дознания <text:s text:c="5"/>либо</text:p>
      <text:p text:style-name="P8">предварительного следствия, состояние на учете в органах внутренних <text:s text:c="2"/>дел</text:p>
      <text:p text:style-name="P8">_________________________________________________________________________</text:p>
      <text:p text:style-name="P8"><text:s text:c="5"/>Наличие <text:s text:c="2"/>водительского <text:s text:c="2"/>удостоверения (серия, номер, <text:s text:c="2"/>кем и когда</text:p>
      <text:p text:style-name="P8"><text:soft-page-break/>выдано, категории транспортных средств)__________________________________</text:p>
      <text:p text:style-name="P8"><text:s text:c="5"/>Я, ________________________________________________________________,</text:p>
      <text:p text:style-name="P8"><text:s text:c="22"/>(фамилия, имя, отчество (при наличии)</text:p>
      <text:p text:style-name="P8">заверяю о <text:s/>достоверности <text:s text:c="2"/>приведенных персональных данных и согласен <text:s/>на</text:p>
      <text:p text:style-name="P8">проверку их достоверности в <text:s/>установленном законодательством <text:s text:c="2"/>Российской</text:p>
      <text:p text:style-name="P8">Федерации порядке, <text:s text:c="2"/>а также <text:s text:c="2"/>согласен на запись, обработку и <text:s text:c="2"/>хранение</text:p>
      <text:p text:style-name="P8">персональных данных на материальных носителях информации.</text:p>
      <text:p text:style-name="P8"><text:s text:c="25"/>________________________________________________</text:p>
      <text:p text:style-name="P8"><text:s text:c="27"/>(подпись, фамилия, имя, отчество (при наличии)</text:p>
      <text:p text:style-name="P8">"___"_____________20____г.</text:p>
      <text:p text:style-name="Нормальный"/>
      <text:p text:style-name="P8">──────────────────────────────</text:p>
      <text:p text:style-name="Footnote">* <text:a xlink:type="simple" xlink:href="http://ivo.garant.ru/document/redirect/12148567/901" text:style-name="Internet_20_link" text:visited-style-name="Visited_20_Internet_20_Link">Пункт 1 статьи 9</text:a> Федерального закона от 27 июля 2006 г. N 152-ФЗ "О персональных данных" (Собрание законодательства Российской Федерации, 2006, N 31, ст. 3451; 2022, N 29, ст. 5233).</text:p>
      <text:p text:style-name="P8">──────────────────────────────</text:p>
      <text:p text:style-name="Нормальный"/>
      <text:p text:style-name="P11"><text:bookmark text:name="anchor1200"/>Приложение N 2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h text:style-name="Heading_20_1" text:outline-level="1">Рекомендуемое содержание автобиографии, предоставляемой гражданином в военный комиссариат при поступлении в добровольческое формирование</text:h>
      <text:p text:style-name="Нормальный"/>
      <text:p text:style-name="Нормальный">Автобиография, предоставляемая гражданином в военный комиссариат при поступлении в добровольческое формирование, пишется собственноручно в произвольной форме с указанием следующих сведений: фамилия, имя, отчество (при наличии); дата и место рождения; когда, где и в каких образовательных организациях обучался, специальность (направление подготовки) и квалификация; трудовая деятельность (периоды и места работы, должности и причины увольнения); отношение к воинской обязанности, служба в Вооруженных Силах Российской Федерации, других войсках, воинских формированиях и органах, когда, где и в качестве кого проходил службу (если не служил, то указать причину); награждение государственными наградами (чем и когда награжден); семейное положение; фамилия, имя, отчество (при наличии) супруги(а), дата и место рождения супруги(а), место работы и место жительства (если вступал в брак неоднократно, указать сведения о предыдущих супругах); близкие родственники и близкие родственники супруги(а) (родители, родные братья, сестры и дети с указанием фамилий, имен, отчеств (при наличии), дат рождения, мест учебы, работы, службы и жительства); привлекался ли к уголовной ответственности; привлекался ли к уголовной ответственности супруг(а) или кто-либо из близких родственников (когда, за что, мера наказания); место постоянного жительства.</text:p>
      <text:p text:style-name="Нормальный"/>
      <text:p text:style-name="P9"/>
      <text:p text:style-name="P11"><text:bookmark text:name="anchor1300"/>Приложение N 3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p text:style-name="P11">Рекомендуемый образец</text:p>
      <text:p text:style-name="Нормальный"/>
      <text:h text:style-name="Heading_20_1" text:outline-level="1">ЖУРНАЛ учета кандидатов, изъявивших желание поступить в добровольческое формирование</text:h>
      <text:p text:style-name="Нормальный"/>
      <table:table table:name="15008" table:style-name="_31_5008">
        <table:table-column table:style-name="_31_5008.A"/>
        <table:table-column table:style-name="_31_5008.B"/>
        <table:table-column table:style-name="_31_5008.C"/>
        <table:table-column table:style-name="_31_5008.D"/>
        <table:table-column table:style-name="_31_5008.E"/>
        <table:table-column table:style-name="_31_5008.F"/>
        <table:table-column table:style-name="_31_5008.G"/>
        <table:table-column table:style-name="_31_5008.H"/>
        <table:table-row>
          <table:table-cell table:style-name="_31_5008.A1" office:value-type="string">
            <text:p text:style-name="P6">N</text:p>
            <text:p text:style-name="P6">п/п</text:p>
          </table:table-cell>
          <table:table-cell table:style-name="_31_5008.B1" office:value-type="string">
            <text:p text:style-name="P6">Воинское звание</text:p>
          </table:table-cell>
          <table:table-cell table:style-name="_31_5008.B1" office:value-type="string">
            <text:p text:style-name="P6">Фамилия, имя,</text:p>
            <text:p text:style-name="P6">отчество (при наличии)</text:p>
          </table:table-cell>
          <table:table-cell table:style-name="_31_5008.B1" office:value-type="string">
            <text:p text:style-name="P6">Число, месяц, год рождения</text:p>
          </table:table-cell>
          <table:table-cell table:style-name="_31_5008.B1" office:value-type="string">
            <text:p text:style-name="P6">Воинская должность, военно-учетная специальность</text:p>
          </table:table-cell>
          <table:table-cell table:style-name="_31_5008.B1" office:value-type="string">
            <text:p text:style-name="P6">Образование (когда и какие образовательные организации окончил, специальность по диплому)</text:p>
          </table:table-cell>
          <table:table-cell table:style-name="_31_5008.B1" office:value-type="string">
            <text:p text:style-name="P6">Домашний</text:p>
            <text:p text:style-name="P6">адрес (контактный номер телефона)</text:p>
          </table:table-cell>
          <table:table-cell table:style-name="_31_5008.B1" office:value-type="string">
            <text:p text:style-name="P6">Примечание</text:p>
          </table:table-cell>
        </table:table-row>
        <table:table-row>
          <table:table-cell table:style-name="_31_5008.A2" office:value-type="string">
            <text:p text:style-name="P6">1</text:p>
          </table:table-cell>
          <table:table-cell table:style-name="_31_5008.B2" office:value-type="string">
            <text:p text:style-name="P6">2</text:p>
          </table:table-cell>
          <table:table-cell table:style-name="_31_5008.B2" office:value-type="string">
            <text:p text:style-name="P6">3</text:p>
          </table:table-cell>
          <table:table-cell table:style-name="_31_5008.B2" office:value-type="string">
            <text:p text:style-name="P6">4</text:p>
          </table:table-cell>
          <table:table-cell table:style-name="_31_5008.B2" office:value-type="string">
            <text:p text:style-name="P6">5</text:p>
          </table:table-cell>
          <table:table-cell table:style-name="_31_5008.B2" office:value-type="string">
            <text:p text:style-name="P6">6</text:p>
          </table:table-cell>
          <table:table-cell table:style-name="_31_5008.B2" office:value-type="string">
            <text:p text:style-name="P6">7</text:p>
          </table:table-cell>
          <table:table-cell table:style-name="_31_5008.B2" office:value-type="string">
            <text:p text:style-name="P6">8</text:p>
          </table:table-cell>
        </table:table-row>
        <table:table-row>
          <table:table-cell table:style-name="_31_5008.A2" office:value-type="string">
            <text:p text:style-name="Нормальный"/>
          </table:table-cell>
          <table:table-cell table:style-name="_31_5008.B2" office:value-type="string">
            <text:p text:style-name="Нормальный"/>
          </table:table-cell>
          <table:table-cell table:style-name="_31_5008.B2" office:value-type="string">
            <text:p text:style-name="Нормальный"/>
          </table:table-cell>
          <table:table-cell table:style-name="_31_5008.B2" office:value-type="string">
            <text:p text:style-name="Нормальный"/>
          </table:table-cell>
          <table:table-cell table:style-name="_31_5008.B2" office:value-type="string">
            <text:p text:style-name="Нормальный"/>
          </table:table-cell>
          <table:table-cell table:style-name="_31_5008.B2" office:value-type="string">
            <text:p text:style-name="Нормальный"/>
          </table:table-cell>
          <table:table-cell table:style-name="_31_5008.B2" office:value-type="string">
            <text:p text:style-name="Нормальный"/>
          </table:table-cell>
          <table:table-cell table:style-name="_31_5008.B2" office:value-type="string">
            <text:p text:style-name="Нормальный"/>
          </table:table-cell>
        </table:table-row>
      </table:table>
      <text:p text:style-name="Нормальный"/>
      <text:p text:style-name="P10"/>
      <text:p text:style-name="P11"><text:bookmark text:name="anchor1400"/>Приложение N 4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h text:style-name="Heading_20_1" text:outline-level="1">Рекомендуемое содержание личного дела гражданина, желающего заключить контракт о пребывании в добровольческом формировании (пребывающего в добровольческом формировании)</text:h>
      <text:p text:style-name="Нормальный"/>
      <text:p text:style-name="Нормальный"><text:bookmark text:name="anchor1401"/>1. Послужной список, который составляется на основании военного билета.</text:p>
      <text:p text:style-name="Нормальный"><text:bookmark text:name="anchor1402"/>2. Фотографии размером 3x4 см (анфас). На обороте чернилами указываются фамилия, имя, отчество (при наличии) и дата фотографирования.</text:p>
      <text:p text:style-name="Нормальный"><text:bookmark text:name="anchor1403"/>3. Заявление гражданина о желании поступить в добровольческое формирование.</text:p>
      <text:p text:style-name="Нормальный"><text:bookmark text:name="anchor1404"/>4. Автобиография в двух экземплярах (один экземпляр - подлинник).</text:p>
      <text:p text:style-name="Нормальный"><text:bookmark text:name="anchor1405"/>5. Анкета.</text:p>
      <text:p text:style-name="Нормальный"><text:bookmark text:name="anchor1406"/>6. Копии документов, подтверждающих профессиональное или иное образование.</text:p>
      <text:p text:style-name="Нормальный"><text:bookmark text:name="anchor1407"/>7. Справка из органов дознания, предварительного следствия или внутренних дел.</text:p>
      <text:p text:style-name="Нормальный"><text:bookmark text:name="anchor1408"/>8. Копия свидетельства о рождении.</text:p>
      <text:p text:style-name="Нормальный"><text:bookmark text:name="anchor1409"/>9. Копия военного билета.</text:p>
      <text:p text:style-name="Нормальный"><text:bookmark text:name="anchor1410"/>10. Копия паспорта.</text:p>
      <text:p text:style-name="Нормальный"><text:bookmark text:name="anchor1411"/>11. Копии свидетельств о браке и рождении детей (для женатых (замужних) кандидатов).</text:p>
      <text:p text:style-name="Нормальный"><text:bookmark text:name="anchor1412"/>12. Результаты оценки соответствия кандидата требованиям к состоянию здоровья граждан, поступающих в добровольческие формирования и пребывающих в них.</text:p>
      <text:p text:style-name="Нормальный"/>
      <text:p text:style-name="P11"><text:bookmark text:name="anchor1500"/>Приложение N 5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h text:style-name="Heading_20_1" text:outline-level="1">Требования, предъявляемые к гражданам, поступающим в добровольческие формирования и пребывающим в них</text:h>
      <text:p text:style-name="Нормальный"/>
      <text:h text:style-name="Heading_20_1" text:outline-level="1"><text:bookmark text:name="anchor15100"/>I. Требования к состоянию здоровья</text:h>
      <text:p text:style-name="Нормальный"/>
      <text:p text:style-name="Нормальный">Отсутствие увечий (ранений, травм, контузий), заболеваний:</text:p>
      <text:p text:style-name="Нормальный"><text:bookmark text:name="anchor15101"/>1) по которым в <text:a xlink:type="simple" xlink:href="http://ivo.garant.ru/document/redirect/70411156/1121000" text:style-name="Internet_20_link" text:visited-style-name="Visited_20_Internet_20_Link">графе III</text:a> категорий годности к военной службе раздела II "Расписание болезней" Требований к состоянию здоровья граждан при первоначальной постановке на воинский учет, призыве на военную службу (военные сборы), граждан, поступающих на военную службу по контракту, граждан, поступающих в военно-учебные заведения, военнослужащих, граждан, пребывающих в запасе Вооруженных Сил Российской Федерации (<text:a xlink:type="simple" xlink:href="http://ivo.garant.ru/document/redirect/70411156/110000" text:style-name="Internet_20_link" text:visited-style-name="Visited_20_Internet_20_Link">приложение N 1</text:a> к Положению о военно-врачебной экспертизе, утвержденному <text:a xlink:type="simple" xlink:href="http://ivo.garant.ru/document/redirect/70411156/0" text:style-name="Internet_20_link" text:visited-style-name="Visited_20_Internet_20_Link">постановлением</text:a> Правительства Российской Федерации от 4 июля 2013 г. N 565 (Собрание законодательства Российской Федерации, 2013, N 28, ст. 3831; 2023, N 6, ст. 988) (далее - расписание болезней), предусмотрена негодность к военной службе;</text:p>
      <text:p text:style-name="Нормальный"><text:bookmark text:name="anchor15102"/>2) всех форм активного туберкулеза органов дыхания без выделения микобактерий туберкулеза и распада;</text:p>
      <text:p text:style-name="Нормальный"><text:bookmark text:name="anchor15103"/><text:soft-page-break/>3) больших остаточных изменений легких и плевры, сопровождающихся дыхательной недостаточностью II степени;</text:p>
      <text:p text:style-name="Нормальный"><text:bookmark text:name="anchor15104"/>4) последствий хирургического лечения туберкулеза органов дыхания, сопровождающихся дыхательной недостаточностью II степени;</text:p>
      <text:p text:style-name="Нормальный"><text:bookmark text:name="anchor15105"/>5) активного ограниченного туберкулеза позвоночника, костей и суставов, мочеполовых органов и другой внегрудной локализации;</text:p>
      <text:p text:style-name="Нормальный"><text:bookmark text:name="anchor15106"/>6) злокачественных новообразований лимфоидной, кроветворной и родственных им тканей, медленно прогрессирующих, с умеренным нарушением функций и (или) редкими обострениями;</text:p>
      <text:p text:style-name="Нормальный"><text:bookmark text:name="anchor15107"/>7) инсультов (последствий инсультов) с незначительным нарушением функций, частых преходящих нарушений мозгового кровообращения, дисциркуляторной энцефалопатии II стадии;</text:p>
      <text:p text:style-name="Нормальный"><text:bookmark text:name="anchor15108"/>8) эпилепсии с редкими эпилептическими приступами с частотой менее 5 раз в год;</text:p>
      <text:p text:style-name="Нормальный"><text:bookmark text:name="anchor15109"/>9) последствий поражений центральной нервной системы от воздействия внешних факторов с парезом, умеренно ограничивающих функцию конечности, умеренно выраженными стойкими когнитивными нарушениями или умеренно выраженными мозжечковыми расстройствами;</text:p>
      <text:p text:style-name="Нормальный"><text:bookmark text:name="anchor15110"/>10) заболеваний и последствий повреждений периферических нервов и сплетений, при которых умеренно расстраивается основная функция конечности;</text:p>
      <text:p text:style-name="Нормальный"><text:bookmark text:name="anchor15111"/>11) заболеваний сердца, сопровождающихся сердечной недостаточностью III функционального класса;</text:p>
      <text:p text:style-name="Нормальный"><text:bookmark text:name="anchor15112"/>12) гипертонической болезни II стадии с артериальной гипертензией II степени при наличии церебральных расстройств (гипертонические церебральные кризы, транзиторные ишемические атаки или дисциркуляторная энцефалопатия II стадии с двигательными, чувствительными, речевыми, мозжечковыми, вестибулярными и другими расстройствами);</text:p>
      <text:p text:style-name="Нормальный"><text:bookmark text:name="anchor15113"/>13) врожденных аномалий органов дыхания, хронических заболеваний, последствий ранений, травм и операций бронхолегочного аппарата и плевры с дыхательной недостаточностью II степени;</text:p>
      <text:p text:style-name="Нормальный"><text:bookmark text:name="anchor15114"/>14) болезней и повреждений гортани, шейного отдела трахеи с дыхательной недостаточностью II степени;</text:p>
      <text:p text:style-name="Нормальный"><text:bookmark text:name="anchor15115"/>15) бронхиальной астмы средней степени тяжести; среднетяжелых форм хронических неспецифических язвенных колитов и энтеритов;</text:p>
      <text:p text:style-name="Нормальный"><text:bookmark text:name="anchor15116"/>16) отсутствия конечности до уровня верхней трети плеча или бедра.</text:p>
      <text:p text:style-name="Нормальный"/>
      <text:h text:style-name="Heading_20_1" text:outline-level="1"><text:bookmark text:name="anchor15200"/>II. Требования к уровню физической подготовленности</text:h>
      <text:p text:style-name="Нормальный"/>
      <text:p text:style-name="Нормальный">Выполнение упражнений, характеризующих развитие основных физических качеств (быстрота, сила, выносливость):</text:p>
      <text:p text:style-name="Нормальный">мужчины до 30 лет - бег на 100 м (не более 17 с); сгибание и разгибание рук в упоре лежа (не менее 20 раз), или подтягивание на перекладине (не менее 8 раз), или рывок гири 16 кг (до 70 кг - не менее 15 раз любой рукой, 70 кг и выше - не менее 20 раз любой рукой); бег на 2 км (без учета времени);</text:p>
      <text:p text:style-name="Нормальный">мужчины старше 30 лет - бег на 100 м (не более 20 с); сгибание и разгибание рук в упоре лежа (не менее 20 раз), или подтягивание на перекладине (не менее 6 раз), или рывок гири 16 кг (до 70 кг - не менее 10 раз любой рукой, 70 кг и выше - не менее 15 раз любой рукой); бег на 2 км (без учета времени);</text:p>
      <text:p text:style-name="Нормальный">женщины до 25 лет - бег на 100 м (не более 20 с); сгибание и разгибание рук в упоре лежа (не менее 10 раз) или наклоны туловища вперед из положения лежа (не менее 25 раз); бег на 1 км (без учета времени);</text:p>
      <text:p text:style-name="Нормальный">женщины старше 25 лет - бег на 100 м (не более 22 с); сгибание и разгибание рук в упоре лежа (не менее 10 раз) или наклоны туловища вперед из положения лежа (не менее 20 раз); бег на 1 км (без учета времени).</text:p>
      <text:p text:style-name="Нормальный"/>
      <text:p text:style-name="P11"><text:bookmark text:name="anchor1600"/><text:soft-page-break/>Приложение N 6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p text:style-name="P11">Рекомендуемый образец</text:p>
      <text:p text:style-name="Нормальный"/>
      <text:p text:style-name="P8"><text:s text:c="32"/><text:span text:style-name="T2">ЗАКЛЮЧЕНИЕ</text:span></text:p>
      <text:p text:style-name="P8"><text:s text:c="7"/><text:span text:style-name="T2">врача-специалиста о соответствии (несоответствии, временном</text:span></text:p>
      <text:p text:style-name="P8"><text:s text:c="3"/><text:span text:style-name="T2">несоответствии) кандидата требованиям к состоянию здоровья граждан,</text:span></text:p>
      <text:p text:style-name="P8"><text:s text:c="7"/><text:span text:style-name="T2">поступающих в добровольческие формирования и пребывающих в них</text:span></text:p>
      <text:p text:style-name="P8"><text:s text:c="30"/><text:span text:style-name="T2">N_____________</text:span></text:p>
      <text:p text:style-name="Нормальный"/>
      <text:p text:style-name="P8"><text:s text:c="24"/>"_____"_____________20____г.</text:p>
      <text:p text:style-name="Нормальный"/>
      <text:p text:style-name="P8"><text:bookmark text:name="anchor1601"/><text:s text:c="5"/>1. Фамилия, имя, отчество (при наличии) кандидата___________________</text:p>
      <text:p text:style-name="P8">_________________________________________________________________________</text:p>
      <text:p text:style-name="P8"><text:bookmark text:name="anchor1602"/><text:s text:c="5"/>2. Дата рождения кандидата__________________________________________</text:p>
      <text:p text:style-name="P8"><text:s text:c="44"/>(день, месяц, год)</text:p>
      <text:p text:style-name="P8"><text:bookmark text:name="anchor1603"/><text:s text:c="5"/>3. Жалобы:__________________________________________________________</text:p>
      <text:p text:style-name="P8"><text:s text:c="15"/>(указываются жалобы на состояние здоровья (при их наличии)</text:p>
      <text:p text:style-name="P8"><text:bookmark text:name="anchor1604"/><text:s text:c="5"/>4. Анамнез:_________________________________________________________</text:p>
      <text:p text:style-name="P8"><text:s text:c="17"/>(указывается анамнез имеющихся у кандидата заболеваний)</text:p>
      <text:p text:style-name="P8"><text:bookmark text:name="anchor1605"/><text:s text:c="5"/>5. Данные объективного исследования:________________________________</text:p>
      <text:p text:style-name="P8">_________________________________________________________________________</text:p>
      <text:p text:style-name="P8"><text:bookmark text:name="anchor1606"/><text:s text:c="5"/>6. Результаты диагностических исследований:_________________________</text:p>
      <text:p text:style-name="P8"><text:s text:c="55"/>(указываются</text:p>
      <text:p text:style-name="P8">_________________________________________________________________________</text:p>
      <text:p text:style-name="P8"><text:s text:c="4"/>результаты диагностических исследований, подтверждающих имеющиеся</text:p>
      <text:p text:style-name="P8">_________________________________________________________________________</text:p>
      <text:p text:style-name="P8"><text:s text:c="10"/>у кандидата заболевания, допускается прикладывать копии</text:p>
      <text:p text:style-name="P8"><text:s text:c="25"/>указанных исследований)</text:p>
      <text:p text:style-name="P8"><text:bookmark text:name="anchor1607"/><text:s text:c="5"/>7. Диагноз имеющихся заболеваний:___________________________________</text:p>
      <text:p text:style-name="P8">_________________________________________________________________________</text:p>
      <text:p text:style-name="P8"><text:bookmark text:name="anchor1608"/><text:s text:c="5"/>8.__________________________________________________________________</text:p>
      <text:p text:style-name="P8"><text:s text:c="12"/>(указать, соответствует, не соответствует или временно</text:p>
      <text:p text:style-name="P8"><text:s text:c="34"/>не соответствует)</text:p>
      <text:p text:style-name="P8">требованиям <text:s text:c="2"/>к состоянию <text:s text:c="3"/>здоровья <text:s text:c="2"/>граждан <text:s text:c="3"/>Российской <text:s/>Федерации,</text:p>
      <text:p text:style-name="P8">поступающих в добровольческие формирования и пребывающих в них.</text:p>
      <text:p text:style-name="Нормальный"/>
      <text:p text:style-name="P8"><text:s text:c="5"/>Врач-специалист_____________________________________________________</text:p>
      <text:p text:style-name="P8"><text:s text:c="28"/>(подпись, инициал имени, фамилия)</text:p>
      <text:p text:style-name="Нормальный"/>
      <text:p text:style-name="P11"><text:bookmark text:name="anchor1700"/>Приложение N 7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p text:style-name="P11">Рекомендуемый образец</text:p>
      <text:p text:style-name="Нормальный"/>
      <text:p text:style-name="P8"><text:s text:c="31"/><text:span text:style-name="T2">Результаты</text:span></text:p>
      <text:p text:style-name="P8"><text:s text:c="17"/><text:span text:style-name="T2">профессионального психологического отбора</text:span></text:p>
      <text:p text:style-name="Нормальный"/>
      <text:p text:style-name="P8">_________________________________________________________________________</text:p>
      <text:p text:style-name="P8">(наименование мероприятия, в ходе которого проводился профессиональный</text:p>
      <text:p text:style-name="P8"><text:soft-page-break/><text:s text:c="25"/>психологический отбор)</text:p>
      <text:p text:style-name="P8">_________________________________________________________________________</text:p>
      <text:p text:style-name="P8"><text:s text:c="15"/>(место и период проведения мероприятия)</text:p>
      <text:p text:style-name="Нормальный"/>
      <table:table table:name="10080" table:style-name="_31_0080">
        <table:table-column table:style-name="_31_0080.A"/>
        <table:table-column table:style-name="_31_0080.B"/>
        <table:table-column table:style-name="_31_0080.C"/>
        <table:table-column table:style-name="_31_0080.D" table:number-columns-repeated="2"/>
        <table:table-column table:style-name="_31_0080.F"/>
        <table:table-row>
          <table:table-cell table:style-name="_31_0080.A1" office:value-type="string">
            <text:p text:style-name="P6">N п/п</text:p>
          </table:table-cell>
          <table:table-cell table:style-name="_31_0080.B1" office:value-type="string">
            <text:p text:style-name="P6">Фамилия, инициалы</text:p>
            <text:p text:style-name="P6">и дата рождения кандидата, прошедшего профессиональный психологический отбор</text:p>
          </table:table-cell>
          <table:table-cell table:style-name="_31_0080.B1" office:value-type="string">
            <text:p text:style-name="P6">Дата проведения психологического отбора</text:p>
          </table:table-cell>
          <table:table-cell table:style-name="_31_0080.B1" office:value-type="string">
            <text:p text:style-name="P6">Результаты психологического отбора</text:p>
          </table:table-cell>
          <table:table-cell table:style-name="_31_0080.B1" office:value-type="string">
            <text:p text:style-name="P6">Заключение о профессиональной психологической пригодности</text:p>
            <text:p text:style-name="P6">к пребыванию в добровольческих</text:p>
            <text:p text:style-name="P6">формированиях</text:p>
          </table:table-cell>
          <table:table-cell table:style-name="_31_0080.B1" office:value-type="string">
            <text:p text:style-name="P6">Примечание</text:p>
          </table:table-cell>
        </table:table-row>
        <table:table-row>
          <table:table-cell table:style-name="_31_0080.A2" office:value-type="string">
            <text:p text:style-name="P6">1</text:p>
          </table:table-cell>
          <table:table-cell table:style-name="_31_0080.B2" office:value-type="string">
            <text:p text:style-name="P6">2</text:p>
          </table:table-cell>
          <table:table-cell table:style-name="_31_0080.B2" office:value-type="string">
            <text:p text:style-name="P6">3</text:p>
          </table:table-cell>
          <table:table-cell table:style-name="_31_0080.B2" office:value-type="string">
            <text:p text:style-name="P6">4</text:p>
          </table:table-cell>
          <table:table-cell table:style-name="_31_0080.B2" office:value-type="string">
            <text:p text:style-name="P6">5</text:p>
          </table:table-cell>
          <table:table-cell table:style-name="_31_0080.B2" office:value-type="string">
            <text:p text:style-name="P6">6</text:p>
          </table:table-cell>
        </table:table-row>
        <table:table-row>
          <table:table-cell table:style-name="_31_0080.A2" office:value-type="string">
            <text:p text:style-name="Нормальный"/>
          </table:table-cell>
          <table:table-cell table:style-name="_31_0080.B2" office:value-type="string">
            <text:p text:style-name="Нормальный"/>
          </table:table-cell>
          <table:table-cell table:style-name="_31_0080.B2" office:value-type="string">
            <text:p text:style-name="Нормальный"/>
          </table:table-cell>
          <table:table-cell table:style-name="_31_0080.B2" office:value-type="string">
            <text:p text:style-name="Нормальный"/>
          </table:table-cell>
          <table:table-cell table:style-name="_31_0080.B2" office:value-type="string">
            <text:p text:style-name="Нормальный"/>
          </table:table-cell>
          <table:table-cell table:style-name="_31_0080.B2" office:value-type="string">
            <text:p text:style-name="Нормальный"/>
          </table:table-cell>
        </table:table-row>
      </table:table>
      <text:p text:style-name="Нормальный"/>
      <text:p text:style-name="P8">_________________________________________________________________________</text:p>
      <text:p text:style-name="P8"><text:s text:c="3"/>(должность специалиста по профессиональному психологическому отбору,</text:p>
      <text:p text:style-name="P8">_________________________________________________________________________</text:p>
      <text:p text:style-name="P8"><text:s text:c="22"/>подпись, инициал имени и фамилия)</text:p>
      <text:p text:style-name="Нормальный"/>
      <text:p text:style-name="P8">"___"___________20___г.</text:p>
      <text:p text:style-name="Нормальный"/>
      <text:p text:style-name="P11"><text:bookmark text:name="anchor1800"/>Приложение N 8 к <text:a xlink:type="simple" xlink:href="#anchor1000" text:style-name="Internet_20_link" text:visited-style-name="Visited_20_Internet_20_Link">Порядку</text:a> поступления граждан Российской Федерации в добровольческие формирования, пребывания в них и исключения из них, требованиям, предъявляемым к гражданам Российской Федерации, поступающим в добровольческие формирования и пребывающим в них</text:p>
      <text:p text:style-name="Нормальный"/>
      <text:p text:style-name="P11">Рекомендуемый образец</text:p>
      <text:p text:style-name="Нормальный"/>
      <text:h text:style-name="Heading_20_1" text:outline-level="1">Удостоверение гражданина, пребывающего в добровольческом формировании</text:h>
      <text:p text:style-name="Нормальный"/>
      <text:p text:style-name="P4">Формат 75 х 105 мм</text:p>
      <text:p text:style-name="Нормальный"/>
      <text:h text:style-name="Heading_20_1" text:outline-level="1"><text:bookmark text:name="anchor1810"/>Обложка удостоверения</text:h>
      <text:p text:style-name="Нормальный"/>
      <table:table table:name="6120" table:style-name="_36_120">
        <table:table-column table:style-name="_36_120.A"/>
        <table:table-row>
          <table:table-cell table:style-name="_36_120.A1" office:value-type="string">
            <text:p text:style-name="P6">РОССИЙСКАЯ ФЕДЕРАЦИЯ</text:p>
            <text:p text:style-name="Нормальный"/>
            <text:p text:style-name="Нормальный"/>
          </table:table-cell>
        </table:table-row>
        <table:table-row>
          <table:table-cell table:style-name="_36_120.A2" office:value-type="string">
            <text:p text:style-name="P6">УДОСТОВЕРЕНИЕ</text:p>
            <text:p text:style-name="P6">гражданина, пребывающего</text:p>
            <text:p text:style-name="P6">в добровольческом</text:p>
            <text:p text:style-name="P6">формировании</text:p>
            <text:p text:style-name="Нормальный"/>
            <text:p text:style-name="Нормальный"/>
            <text:p text:style-name="Нормальный"/>
          </table:table-cell>
        </table:table-row>
      </table:table>
      <text:p text:style-name="Нормальный"/>
      <text:p text:style-name="Нормальный">Страницы 1, 2</text:p>
      <text:p text:style-name="Нормальный"/>
      <text:p text:style-name="P8">┌────────────────────────────────────┬──────────────────────────────────┐</text:p>
      <text:p text:style-name="P8"><text:soft-page-break/>│ <text:s text:c="17"/>1 <text:s text:c="16"/>│ <text:s text:c="15"/>2 <text:s text:c="16"/>│</text:p>
      <text:p text:style-name="P8">│ <text:s text:c="35"/>│ <text:s text:c="33"/>│</text:p>
      <text:p text:style-name="P8"><text:bookmark text:name="anchor8005"/>│ <text:s text:c="5"/><text:span text:style-name="T2">Удостоверение гражданина</text:span>, <text:s text:c="4"/>│5. Контракт, <text:s text:c="2"/>зачисление <text:s text:c="7"/>в│</text:p>
      <text:p text:style-name="P8">│ <text:s/><text:span text:style-name="T2">пребывающего в добровольческом</text:span> <text:s text:c="3"/>│добровольческое <text:s text:c="5"/>формирование,│</text:p>
      <text:p text:style-name="P8">│ <text:s text:c="12"/><text:span text:style-name="T2">формировании</text:span> <text:s text:c="10"/>│должность <text:s text:c="24"/>│</text:p>
      <text:p text:style-name="P8">│ ┌─────────┬ <text:s text:c="23"/>│ <text:s text:c="33"/>│</text:p>
      <text:p text:style-name="P8">│ │ <text:s text:c="8"/>│N 000000 <text:s text:c="15"/>│Контракт N_________ от___________ │</text:p>
      <text:p text:style-name="P8"><text:bookmark text:name="anchor8001"/>│ │Место для│1. Фамилия_____________ │о пребывании в добровольческом <text:s text:c="3"/>│</text:p>
      <text:p text:style-name="P8">│ │фотогра- │ <text:s text:c="2"/>Имя_________________ │формировании с________по_________ │</text:p>
      <text:p text:style-name="P8">│ │ <text:s text:c="2"/>фии <text:s text:c="2"/>│ <text:s text:c="2"/>Отчество____________ │Зачислен в состав добровольческого│</text:p>
      <text:p text:style-name="P8">│ │ <text:s text:c="8"/>│ <text:s text:c="10"/>(при наличии)│формирования_____________________ │</text:p>
      <text:p text:style-name="P8">│ └─────────┘ <text:s text:c="23"/>│ <text:s text:c="15"/>(наименование) <text:s text:c="3"/>│</text:p>
      <text:p text:style-name="P8"><text:bookmark text:name="anchor8002"/>│2. Дата и место рождения___________ │_________________________________ │</text:p>
      <text:p text:style-name="P8">│___________________________________ │с________________________________ │</text:p>
      <text:p text:style-name="P8">│Личная подпись_____________________ │Назначен_________________________ │</text:p>
      <text:p text:style-name="P8"><text:bookmark text:name="anchor8003"/>│3. Выдано__________________________ │_________________________________ │</text:p>
      <text:p text:style-name="P8">│ <text:s text:c="16"/>(дата выдачи) <text:s text:c="5"/>│приказом_________________________ │</text:p>
      <text:p text:style-name="P8"><text:bookmark text:name="anchor8004"/>│4._________________________________ │ <text:s text:c="33"/>│</text:p>
      <text:p text:style-name="P8">│(наименование военного комиссариата │М.П. <text:s text:c="29"/>│</text:p>
      <text:p text:style-name="P8">│___________________________________ │ <text:s text:c="33"/>│</text:p>
      <text:p text:style-name="P8">│ <text:s text:c="8"/>(воинской части), <text:s text:c="9"/>│ <text:s text:c="33"/>│</text:p>
      <text:p text:style-name="P8">│ <text:s text:c="5"/>выдавшего удостоверение) <text:s text:c="5"/>│ <text:s text:c="33"/>│</text:p>
      <text:p text:style-name="P8">│ <text:s text:c="35"/>│ <text:s text:c="33"/>│</text:p>
      <text:p text:style-name="P8">│Подпись должностного лица <text:s text:c="10"/>│ <text:s text:c="33"/>│</text:p>
      <text:p text:style-name="P8">│М.П. <text:s text:c="31"/>│ <text:s text:c="33"/>│</text:p>
      <text:p text:style-name="P8">└────────────────────────────────────┴──────────────────────────────────┘</text:p>
      <text:p text:style-name="Нормальный"/>
      <text:p text:style-name="Нормальный">Страницы 3, 4</text:p>
      <text:p text:style-name="Нормальный"/>
      <text:p text:style-name="P8">┌────────────────────────────────────┬──────────────────────────────────┐</text:p>
      <text:p text:style-name="P8">│ <text:s text:c="16"/>3 <text:s text:c="17"/>│ <text:s text:c="15"/>4 <text:s text:c="16"/>│</text:p>
      <text:p text:style-name="P8">│ <text:s text:c="35"/>│ <text:s text:c="33"/>│</text:p>
      <text:p text:style-name="P8"><text:bookmark text:name="anchor8006"/>│Зачислен в состав добровольческого <text:s/>│6. Новый контракт, <text:s/>зачисление <text:s text:c="2"/>в│</text:p>
      <text:p text:style-name="P8">│формирования_______________________ │добровольческое <text:s text:c="5"/>формирование,│</text:p>
      <text:p text:style-name="P8">│ <text:s text:c="17"/>(наименование) <text:s text:c="3"/>│должность <text:s text:c="24"/>│</text:p>
      <text:p text:style-name="P8">│___________________________________ │ <text:s text:c="33"/>│</text:p>
      <text:p text:style-name="P8">│с _________________________________ │Контракт N_________ от___________ │</text:p>
      <text:p text:style-name="P8">│Назначен___________________________ │о пребывании в добровольческом <text:s text:c="3"/>│</text:p>
      <text:p text:style-name="P8">│___________________________________ │формировании с________по_________ │</text:p>
      <text:p text:style-name="P8">│приказом___________________________ │Зачислен в состав добровольческого│</text:p>
      <text:p text:style-name="P8">│М.П. <text:s text:c="31"/>│формирования_____________________ │</text:p>
      <text:p text:style-name="P8">│Зачислен в состав добровольческого <text:s/>│ <text:s text:c="15"/>(наименование) <text:s text:c="3"/>│</text:p>
      <text:p text:style-name="P8">│формирования_______________________ │_________________________________ │</text:p>
      <text:p text:style-name="P8">│ <text:s text:c="16"/>(наименование) <text:s text:c="4"/>│с________________________________ │</text:p>
      <text:p text:style-name="P8">│с__________________________________ │Назначен_________________________ │</text:p>
      <text:p text:style-name="P8">│Назначен___________________________ │_________________________________ │</text:p>
      <text:p text:style-name="P8">│приказом___________________________ │приказом_________________________ │</text:p>
      <text:p text:style-name="P8">│М.П. <text:s text:c="31"/>│ <text:s text:c="33"/>│</text:p>
      <text:p text:style-name="P8">│ <text:s text:c="35"/>│М.П. <text:s text:c="29"/>│</text:p>
      <text:p text:style-name="P8">└────────────────────────────────────┴──────────────────────────────────┘</text:p>
      <text:p text:style-name="Нормальный"/>
      <text:p text:style-name="Нормальный">Страницы 5, 6</text:p>
      <text:p text:style-name="Нормальный"/>
      <text:p text:style-name="P8">┌─────────────────────────────────────┬─────────────────────────────────┐</text:p>
      <text:p text:style-name="P8">│ <text:s text:c="17"/>5 <text:s text:c="17"/>│ <text:s text:c="15"/>6 <text:s text:c="15"/>│</text:p>
      <text:p text:style-name="P8">│ <text:s text:c="36"/>│ <text:s text:c="32"/>│</text:p>
      <text:p text:style-name="P8"><text:bookmark text:name="anchor8007"/>│Зачислен в состав <text:s text:c="2"/>добровольческого │7. Сведения <text:s/>о <text:s text:c="2"/>выдаче <text:s text:c="2"/>(сдаче)│</text:p>
      <text:p text:style-name="P8"><text:soft-page-break/>│формирования________________________ │оружия <text:s text:c="26"/>│</text:p>
      <text:p text:style-name="P8">│ <text:s text:c="17"/>(наименование) <text:s text:c="4"/>│________________________________ │</text:p>
      <text:p text:style-name="P8">│____________________________________ │ <text:s text:c="5"/>(когда и кем выдано) <text:s text:c="6"/>│</text:p>
      <text:p text:style-name="P8">│с___________________________________ │________________________________ │</text:p>
      <text:p text:style-name="P8">│Назначен____________________________ │________________________________ │</text:p>
      <text:p text:style-name="P8">│____________________________________ │Подпись должностного лица_______ │</text:p>
      <text:p text:style-name="P8">│приказом____________________________ │М.П. <text:s text:c="28"/>│</text:p>
      <text:p text:style-name="P8">│М.П. <text:s text:c="32"/>│________________________________ │</text:p>
      <text:p text:style-name="P8">│ <text:s text:c="36"/>│ <text:s text:c="5"/>(когда и кому сдано) <text:s text:c="6"/>│</text:p>
      <text:p text:style-name="P8">│Зачислен в состав добровольческого <text:s text:c="2"/>│ <text:s text:c="32"/>│</text:p>
      <text:p text:style-name="P8">│формирования________________________ │Подпись должностного лица_______ │</text:p>
      <text:p text:style-name="P8">│ <text:s text:c="17"/>(наименование) <text:s text:c="4"/>│М.П. <text:s text:c="28"/>│</text:p>
      <text:p text:style-name="P8">│____________________________________ │________________________________ │</text:p>
      <text:p text:style-name="P8">│с___________________________________ │ <text:s text:c="4"/>(когда и кем выдано) <text:s text:c="7"/>│</text:p>
      <text:p text:style-name="P8">│Назначен____________________________ │ <text:s text:c="32"/>│</text:p>
      <text:p text:style-name="P8">│____________________________________ │Подпись должностного лица_______ │</text:p>
      <text:p text:style-name="P8">│приказом____________________________ │М.П. <text:s text:c="28"/>│</text:p>
      <text:p text:style-name="P8">│М.П. <text:s text:c="32"/>│________________________________ │</text:p>
      <text:p text:style-name="P8">│ <text:s text:c="36"/>│ <text:s text:c="6"/>(когда и кому сдано) <text:s text:c="5"/>│</text:p>
      <text:p text:style-name="P8">└─────────────────────────────────────┴─────────────────────────────────┘</text:p>
      <text:p text:style-name="Нормальный"/>
      <text:p text:style-name="Нормальный">Страницы 7, 8</text:p>
      <text:p text:style-name="Нормальный"/>
      <text:p text:style-name="P8">┌─────────────────────────────────────┬─────────────────────────────────┐</text:p>
      <text:p text:style-name="P8">│ <text:s text:c="17"/>7 <text:s text:c="17"/>│ <text:s text:c="15"/>8 <text:s text:c="15"/>│</text:p>
      <text:p text:style-name="P8">│ <text:s text:c="36"/>│ <text:s text:c="32"/>│</text:p>
      <text:p text:style-name="P8"><text:bookmark text:name="anchor8008"/>│8. Особые отметки <text:s text:c="19"/>│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 <text:s text:c="36"/>│ <text:s text:c="32"/>│</text:p>
      <text:p text:style-name="P8">└─────────────────────────────────────┴─────────────────────────────────┘</text:p>
      <text:p text:style-name="Нормальный"/>
      <text:p text:style-name="P11"><text:bookmark text:name="anchor2000"/>Приложение N 2 к <text:a xlink:type="simple" xlink:href="#anchor0" text:style-name="Internet_20_link" text:visited-style-name="Visited_20_Internet_20_Link">приказу</text:a> Министра обороны Российской Федерации от 15 февраля 2023 г. N 67</text:p>
      <text:p text:style-name="Нормальный"/>
      <text:h text:style-name="Heading_20_1" text:outline-level="1">Порядок заключения контракта о пребывании граждан Российской Федерации в добровольческих формированиях</text:h>
      <text:p text:style-name="Нормальный"/>
      <text:p text:style-name="Нормальный"><text:bookmark text:name="anchor2001"/>1. Контракт о пребывании граждан Российской Федерации в добровольческих формированиях (далее - контракт) заключается между гражданином Российской Федерации (далее - гражданин) и Министерством обороны Российской Федерации в лице военного комиссара муниципального образования (муниципальных образований) (далее - военный комиссар, военный комиссариат) (при заключении первого контракта) или командира воинской части, выполняющей мероприятия по формированию добровольческих формирований (далее - воинская часть-<text:soft-page-break/>формирователь) (при заключении нового контракта) письменно по типовой форме согласно <text:a xlink:type="simple" xlink:href="#anchor3000" text:style-name="Internet_20_link" text:visited-style-name="Visited_20_Internet_20_Link">приложению N 3</text:a> к настоящему приказу.</text:p>
      <text:p text:style-name="Нормальный"><text:bookmark text:name="anchor2002"/>2. В контракте закрепляются добровольность поступления гражданина в добровольческое формирование, срок, в течение которого гражданин обязуется пребывать в нем, и условия контракта, определяемые настоящим приказом.</text:p>
      <text:p text:style-name="Нормальный">В контракте также указываются:</text:p>
      <text:p text:style-name="Нормальный"><text:bookmark text:name="anchor2021"/>1) фамилия, имя и отчество (при наличии) гражданина, заключающего контракт, число, месяц и год рождения;</text:p>
      <text:p text:style-name="Нормальный"><text:bookmark text:name="anchor2022"/>2) военный комиссариат, в котором заключается первый контракт, должность, воинское звание (если военный комиссар является военнослужащим), фамилия и инициалы подписывающего контракт военного комиссара (воинская часть-формирователь, в которой заключаются<text:a xlink:type="simple" xlink:href="http://ivo.garant.ru/document/redirect/3100000/0" text:style-name="Internet_20_link" text:visited-style-name="Visited_20_Internet_20_Link"><text:span text:style-name="T1">#</text:span></text:a> новый контракт, должность, воинское звание, фамилия и инициалы подписывающего контракт командира воинской части-формирователя);</text:p>
      <text:p text:style-name="Нормальный"><text:bookmark text:name="anchor2023"/>3) дата подписания контракта гражданином и военным комиссаром (командиром воинской части-формирователя).</text:p>
      <text:p text:style-name="Нормальный"><text:bookmark text:name="anchor2003"/>3. Условия контракта включают в себя:</text:p>
      <text:p text:style-name="Нормальный"><text:bookmark text:name="anchor2031"/>1) обязанности гражданина:</text:p>
      <text:p text:style-name="Нормальный">пребывать в добровольческом формировании в течение установленного контрактом срока;</text:p>
      <text:p text:style-name="Нормальный">добросовестно исполнять обязанности, определенные настоящим приказом и контрактом;</text:p>
      <text:p text:style-name="Нормальный">возместить в случаях, предусмотренных контрактом, ущерб имуществу Вооруженных Сил Российской Федерации;</text:p>
      <text:p text:style-name="Нормальный"><text:bookmark text:name="anchor2032"/>2) право гражданина, пребывающего в добровольческом формировании, на социальные гарантии, установленные законодательством Российской Федерации, в связи с его пребыванием в добровольческом формировании.</text:p>
      <text:p text:style-name="Нормальный"><text:bookmark text:name="anchor2004"/>4. Датой вступления в силу контракта является дата его подписания гражданином и военным комиссаром (командиром воинской части-формирователя).</text:p>
      <text:p text:style-name="Нормальный">Контракт составляется в двух экземплярах и подписывается указанными лицами. Подпись военного комиссара (командира воинской части-формирователя), подписавшего контракт, скрепляется печатью военного комиссариата (воинской части-формирователя).</text:p>
      <text:p text:style-name="Нормальный">Один экземпляр контракта приобщается к личному делу гражданина, заключившего контракт, а второй экземпляр выдается на руки гражданину.</text:p>
      <text:p text:style-name="Нормальный"><text:bookmark text:name="anchor2005"/>5. Контракт может быть заключен с гражданином сроком на шесть, восемь или двенадцать месяцев.</text:p>
      <text:p text:style-name="Нормальный"><text:bookmark text:name="anchor2006"/>6. Гражданин, пребывающий в добровольческом формировании, по окончании срока контракта заключает новый контракт при желании продолжить пребывание в добровольческом формировании.</text:p>
      <text:p text:style-name="Нормальный"/>
      <text:p text:style-name="P7">Информация об изменениях:</text:p>
      <text:p text:style-name="Информация_20_о_20_версии"><text:bookmark text:name="anchor3000"/>Приложение 3 изменено с 8 апреля 2025 г. - <text:a xlink:type="simple" xlink:href="http://ivo.garant.ru/document/redirect/411768775/1002" text:style-name="Internet_20_link" text:visited-style-name="Visited_20_Internet_20_Link">Приказ</text:a> Министра обороны Российской Федерации от 6 марта 2025 г. N 129</text:p>
      <text:p text:style-name="Информация_20_о_20_версии"><text:a xlink:type="simple" xlink:href="http://ivo.garant.ru/document/redirect/483405141/3000" text:style-name="Internet_20_link" text:visited-style-name="Visited_20_Internet_20_Link">См. предыдущую редакцию</text:a></text:p>
      <text:p text:style-name="P11">Приложение N 3 к <text:a xlink:type="simple" xlink:href="#anchor0" text:style-name="Internet_20_link" text:visited-style-name="Visited_20_Internet_20_Link">приказу</text:a> Министра обороны Российской Федерации от 15 февраля 2023 г. N 67</text:p>
      <text:p text:style-name="Нормальный"/>
      <text:h text:style-name="Heading_20_1" text:outline-level="1">Типовая форма контракта о пребывании в добровольческом формировании</text:h>
      <text:p text:style-name="Информация_20_об_20_изменениях">С изменениями и дополнениями от:</text:p>
      <text:p text:style-name="Информация_20_об_20_изменениях">6 марта 2025 г.</text:p>
      <text:p text:style-name="Нормальный"/>
      <text:p text:style-name="P8"><text:s text:c="33"/><text:span text:style-name="T2">Контракт</text:span></text:p>
      <text:p text:style-name="P8"><text:s text:c="14"/><text:span text:style-name="T2">о пребывании в добровольческом формировании</text:span></text:p>
      <text:p text:style-name="P8"><text:soft-page-break/><text:s text:c="29"/><text:span text:style-name="T2">N ____________</text:span></text:p>
      <text:p text:style-name="Нормальный"/>
      <text:p text:style-name="P8"><text:s text:c="5"/>Контракт <text:s/>о <text:s text:c="2"/>пребывании <text:s text:c="2"/>в <text:s text:c="2"/>добровольческом формировании (далее -</text:p>
      <text:p text:style-name="P8">контракт) заключен между_________________________________________________</text:p>
      <text:p text:style-name="P8"><text:s text:c="28"/>(фамилия, имя и отчество (при наличии)</text:p>
      <text:p text:style-name="P8">________________________________________________________________________,</text:p>
      <text:p text:style-name="P8"><text:s text:c="14"/>гражданина, число, месяц и год рождения)</text:p>
      <text:p text:style-name="P8">именуемым <text:s/>в <text:s text:c="2"/>дальнейшем <text:s text:c="2"/>"гражданин, <text:s text:c="2"/>пребывающий <text:s/>в <text:s/>добровольческом</text:p>
      <text:p text:style-name="P8">формировании", <text:s text:c="2"/>с <text:s text:c="2"/>одной стороны, и Министерством <text:s text:c="2"/>обороны <text:s/>Российской</text:p>
      <text:p text:style-name="P8">Федерации в лице_________________________________________________________</text:p>
      <text:p text:style-name="P8"><text:s text:c="23"/>(должность (воинская должность),</text:p>
      <text:p text:style-name="P8">________________________________________________________________________,</text:p>
      <text:p text:style-name="P8"><text:s text:c="3"/>воинское звание (при наличии), фамилия и инициалы должностного лица)</text:p>
      <text:p text:style-name="P8">именуемым в дальнейшем <text:s text:c="2"/>"представитель <text:s/>Министерства обороны <text:s/>Российской</text:p>
      <text:p text:style-name="P8">Федерации", с другой стороны, на срок____________________________________</text:p>
      <text:p text:style-name="P8"><text:s text:c="45"/>(срок контракта)</text:p>
      <text:p text:style-name="Нормальный"/>
      <text:h text:style-name="Heading_20_1" text:outline-level="1"><text:bookmark text:name="anchor3100"/>I. Общие положения</text:h>
      <text:p text:style-name="Нормальный"/>
      <text:p text:style-name="Нормальный"><text:bookmark text:name="anchor3001"/>1. По настоящему контракту гражданин, пребывающий в добровольческом формировании, добровольно поступает в добровольческое формирование и берет на себя обязательства пребывать в нем и выполнять в его составе в течение срока контракта задачи в области обороны, содействуя выполнению задач, возложенных на Вооруженные Силы Российской Федерации, в период мобилизации, в период действия военного положения, в военное время, при возникновении вооруженных конфликтов, при проведении контртеррористических операций, а также при использовании Вооруженных Сил Российской Федерации за пределами территории Российской Федерации на условиях, установленных настоящим контрактом.</text:p>
      <text:p text:style-name="Нормальный"><text:bookmark text:name="anchor3002"/>2. Гражданин, пребывающий в добровольческом формировании, назначается на должность в месте формирования добровольческого формирования в соответствии с временным штатно-должностным расчетом добровольческого формирования в зависимости от уровня его знаний и навыков, выявленных в ходе доподготовки в воинской части-формирователе.</text:p>
      <text:p text:style-name="Нормальный">При возникновении служебной необходимости гражданин, пребывающий в добровольческом формировании, может быть переведен из одного добровольческого формирования в другое для выполнения задач по должности, аналогичной той, которую он занимал в прежнем добровольческом формировании, либо с его согласия он может быть назначен на иную должность в соответствии с временным штатно-должностным расчетом нового добровольческого формирования.</text:p>
      <text:p text:style-name="Нормальный"/>
      <text:h text:style-name="Heading_20_1" text:outline-level="1"><text:bookmark text:name="anchor3200"/>II. Права и обязанности гражданина, пребывающего в добровольческом формировании</text:h>
      <text:p text:style-name="Нормальный"/>
      <text:p text:style-name="Нормальный"><text:bookmark text:name="anchor3003"/>3. Гражданин, пребывающий в добровольческом формировании, имеет право:</text:p>
      <text:p text:style-name="Нормальный">расторгнуть контракт по собственному желанию в порядке и на условиях, предусмотренных настоящим контрактом;</text:p>
      <text:p text:style-name="Нормальный">на социальные гарантии, установленные законодательством Российской Федерации, в связи с его пребыванием в добровольческом формировании.</text:p>
      <text:p text:style-name="Нормальный"><text:bookmark text:name="anchor3004"/>4. Гражданин, пребывающий в добровольческом формировании, обязан:</text:p>
      <text:p text:style-name="Нормальный">явиться к месту формирования добровольческого формирования в срок, указанный в предписании, полученном в военном комиссариате;</text:p>
      <text:p text:style-name="Нормальный">добросовестно исполнять свои обязанности в течение всего срока действия настоящего контракта;</text:p>
      <text:p text:style-name="Нормальный"><text:soft-page-break/>соблюдать распорядок дня (регламент служебного времени, правила внутреннего распорядка), установленный в воинской части-формирователе и добровольческом формировании;</text:p>
      <text:p text:style-name="Нормальный"><text:bookmark text:name="anchor30045"/>выполнять приказы (приказания, распоряжения или указания) начальников беспрекословно, точно и в срок (при необходимости убедиться в правильном понимании отданного приказа обращаться к начальнику с просьбой повторить его) и подчиняться командованию воинской части-формирователя;</text:p>
      <text:p text:style-name="Нормальный"><text:bookmark text:name="anchor30046"/>докладывать начальнику, отдавшему приказ, о его выполнении;</text:p>
      <text:p text:style-name="Нормальный">бережно относиться к имуществу воинской части-формирователя, воинской части, совместно с которой добровольческое формирование выполняет задачи по предназначению, а также к имуществу, выданному в связи с его пребыванием в добровольческом формировании;</text:p>
      <text:p text:style-name="Нормальный">возместить стоимость проезда от места заключения контракта до места дислокации воинской части-формирователя в случае расторжения контракта до начала выполнения задач по предназначению в составе добровольческого формирования;</text:p>
      <text:p text:style-name="Нормальный">возместить причиненный ущерб при наличии вины, установленной судом;</text:p>
      <text:p text:style-name="Нормальный">не разглашать сведения, ставшие ему известными о деятельности воинской части-формирователя, воинской части, совместно с которой добровольческое формирование выполняет задачи по предназначению;</text:p>
      <text:p text:style-name="Нормальный"><text:bookmark text:name="anchor300411"/>незамедлительно сообщать начальникам о возникновении нештатных ситуаций.</text:p>
      <text:p text:style-name="Нормальный"/>
      <text:h text:style-name="Heading_20_1" text:outline-level="1"><text:bookmark text:name="anchor3300"/>III. Права и обязанности Министерства обороны Российской Федерации</text:h>
      <text:p text:style-name="Нормальный"/>
      <text:p text:style-name="Нормальный"><text:bookmark text:name="anchor3005"/>5. Министерство обороны Российской Федерации имеет право:</text:p>
      <text:p text:style-name="Нормальный">требовать от гражданина, пребывающего в добровольческом формировании, исполнения обязанностей по настоящему контракту, соблюдения распорядка дня (регламента служебного времени, правил внутреннего распорядка), установленного в воинской части-формирователе и добровольческом формировании, и дисциплины;</text:p>
      <text:p text:style-name="Нормальный">принимать решения, связанные с деятельностью гражданина, пребывающего в добровольческом формировании;</text:p>
      <text:p text:style-name="Нормальный">за совершенные правонарушения привлекать гражданина, пребывающего в добровольческом формировании к дисциплинарной ответственности, а также осуществлять в установленном законодательством Российской Федерации порядке действия, направленные на привлечение гражданина, пребывающего в добровольческом формировании, к <text:a xlink:type="simple" xlink:href="http://ivo.garant.ru/document/redirect/12125267/25" text:style-name="Internet_20_link" text:visited-style-name="Visited_20_Internet_20_Link">административной</text:a>, материальной, <text:a xlink:type="simple" xlink:href="http://ivo.garant.ru/document/redirect/10164072/2059" text:style-name="Internet_20_link" text:visited-style-name="Visited_20_Internet_20_Link">гражданско-правовой</text:a> и <text:a xlink:type="simple" xlink:href="http://ivo.garant.ru/document/redirect/10108000/0" text:style-name="Internet_20_link" text:visited-style-name="Visited_20_Internet_20_Link">уголовной</text:a> ответственности<text:a xlink:type="simple" xlink:href="#anchor1111" text:style-name="Internet_20_link" text:visited-style-name="Visited_20_Internet_20_Link">*</text:a>.</text:p>
      <text:p text:style-name="Нормальный"><text:bookmark text:name="anchor3006"/>6. Министерство обороны Российской Федерации обязано:</text:p>
      <text:p text:style-name="Нормальный"><text:bookmark text:name="anchor3062"/>обеспечивать гражданина, пребывающего в добровольческом формировании, всеми видами обеспечения, материально-техническими и специальными средствами, вооружением, необходимыми для выполнения им задач в период пребывания в добровольческом формировании;</text:p>
      <text:p text:style-name="Нормальный">своевременно выплачивать гражданину, пребывающему в добровольческом формировании, денежное содержание и предоставлять иные денежные выплаты.</text:p>
      <text:p text:style-name="Нормальный"/>
      <text:h text:style-name="Heading_20_1" text:outline-level="1"><text:bookmark text:name="anchor3400"/>IV. Денежное содержание гражданина, пребывающего в добровольческом формировании</text:h>
      <text:p text:style-name="Нормальный"/>
      <text:p text:style-name="Нормальный"><text:bookmark text:name="anchor3007"/>7. Денежное содержание гражданина, пребывающего в добровольческом формировании, устанавливается в соответствии со <text:a xlink:type="simple" xlink:href="http://ivo.garant.ru/document/redirect/178792/132" text:style-name="Internet_20_link" text:visited-style-name="Visited_20_Internet_20_Link">статьей 13</text:a><text:a xlink:type="simple" xlink:href="http://ivo.garant.ru/document/redirect/178792/132" text:style-name="Internet_20_link" text:visited-style-name="Visited_20_Internet_20_Link"><text:span text:style-name="T3"> 2</text:span></text:a> Федерального закона от 27 мая 1998 г. N 76-ФЗ "О статусе военнослужащих" (Собрание законодательства Российской Федерации, 1998, N 22, ст. 2331; 2022, N 45, ст. 7664).</text:p>
      <text:p text:style-name="Нормальный"/>
      <text:h text:style-name="Heading_20_1" text:outline-level="1"><text:bookmark text:name="anchor3500"/><text:soft-page-break/>V. Ответственность граждан, пребывающих в добровольческих формированиях</text:h>
      <text:p text:style-name="Нормальный"/>
      <text:p text:style-name="Нормальный"><text:bookmark text:name="anchor3008"/>8. В зависимости от характера и тяжести совершенного правонарушения гражданин, пребывающий в добровольческом формировании, привлекается к материальной, уголовной, административной и гражданско-правовой ответственности в соответствии с законодательством Российской Федерации, а также к дисциплинарной ответственности - в соответствии с настоящим контрактом.</text:p>
      <text:p text:style-name="Нормальный"><text:bookmark text:name="anchor3009"/>9. Граждане, пребывающие в добровольческих формированиях, привлекаются к дисциплинарной ответственности за противоправное, виновное действие (бездействие), выражающееся в нарушении порядка пребывания в добровольческом формировании, которое в соответствии с законодательством Российской Федерации не влечет за собой уголовной или административной ответственности (далее - дисциплинарный проступок).</text:p>
      <text:p text:style-name="Нормальный"><text:bookmark text:name="anchor3010"/>10. За дисциплинарный проступок к гражданам, пребывающим в добровольческих формированиях, приказом командира воинской части-формирователя по ходатайству командира добровольческого формирования в срок до 10 суток со дня, когда командиру воинской части-формирователя стало известно о совершенном дисциплинарном проступке (не считая времени на производство по уголовному делу, времени болезни гражданина, пребывающего в добровольческом формировании, нахождения его в командировке или отпуске), по результатам проведенного разбирательства применяются следующие виды дисциплинарных взысканий:</text:p>
      <text:p text:style-name="Нормальный">снижение в должности, занимаемой согласно временному штатно-должностному расчету;</text:p>
      <text:p text:style-name="Нормальный">исключение из добровольческого формирования в связи с невыполнением условий контракта.</text:p>
      <text:p text:style-name="Нормальный">Приказ командира воинской части-формирователя о применении дисциплинарного взыскания к гражданину, пребывающему в добровольческом формировании, доводится гражданину, пребывающему в добровольческом формировании, под подпись.</text:p>
      <text:p text:style-name="Нормальный">За один дисциплинарный проступок гражданин, пребывающий в добровольческом формировании, привлекается к одному виду наказания.</text:p>
      <text:p text:style-name="Нормальный"><text:bookmark text:name="anchor3011"/>11. За причиненный по вине гражданина, пребывающего в добровольческом формировании, ущерб имуществу Вооруженных Сил Российской Федерации он привлекается к материальной ответственности в размере причиненного ущерба.</text:p>
      <text:p text:style-name="Нормальный"><text:bookmark text:name="anchor3012"/>12. При досрочном расторжении контракта по желанию гражданина, пребывающего в добровольческом формировании, он обязан сдать имущество, выданное ему в воинской части-формирователе (в воинской части-балансодержателе) в соответствии с <text:a xlink:type="simple" xlink:href="#anchor3062" text:style-name="Internet_20_link" text:visited-style-name="Visited_20_Internet_20_Link">абзацем вторым пункта 6</text:a> настоящего контракта.</text:p>
      <text:p text:style-name="Нормальный"/>
      <text:h text:style-name="Heading_20_1" text:outline-level="1"><text:bookmark text:name="anchor3600"/>VI. Заключительные положения</text:h>
      <text:p text:style-name="Нормальный"/>
      <text:p text:style-name="Нормальный"><text:bookmark text:name="anchor3013"/>13. Споры и разногласия сторон по вопросам соблюдения настоящего контракта разрешаются по соглашению сторон или в судебном порядке.</text:p>
      <text:p text:style-name="Нормальный"><text:bookmark text:name="anchor3014"/>14. Настоящий контракт заключен в двух экземплярах.</text:p>
      <text:p text:style-name="Нормальный"/>
      <text:p text:style-name="P8">Представитель Министерства обороны <text:s text:c="6"/>Гражданин, пребывающий в</text:p>
      <text:p text:style-name="P8"><text:s text:c="8"/>Российской Федерации <text:s text:c="11"/>добровольческом формировании</text:p>
      <text:p text:style-name="Нормальный"/>
      <text:p text:style-name="P8">___________________________________ <text:s/>____________________________________</text:p>
      <text:p text:style-name="P8"><text:s text:c="2"/>(должность (воинская должность), <text:s text:c="5"/>(фамилия, имя, отчество (при</text:p>
      <text:p text:style-name="P8">___________________________________ <text:s text:c="14"/>наличии)</text:p>
      <text:p text:style-name="P8">___________________________________ <text:s/>____________________________________</text:p>
      <text:p text:style-name="P8"><text:s text:c="3"/>воинское звание (при наличии), <text:s text:c="6"/>(число, месяц, год рождения)</text:p>
      <text:p text:style-name="P8">___________________________________ <text:s/>____________________________________</text:p>
      <text:p text:style-name="P8">___________________________________ <text:s text:c="6"/>(адрес места жительства)</text:p>
      <text:p text:style-name="P8"><text:soft-page-break/><text:s text:c="2"/>фамилия и инициалы должностного <text:s text:c="3"/>____________________________________</text:p>
      <text:p text:style-name="P8"><text:s text:c="15"/>лица) <text:s text:c="23"/>(паспортные данные)</text:p>
      <text:p text:style-name="P8">___________________________________ <text:s/>____________________________________</text:p>
      <text:p text:style-name="P8">(подпись, инициал имени, фамилия) <text:s text:c="2"/>(подпись, инициал имени, фамилия)</text:p>
      <text:p text:style-name="P8">М.П.</text:p>
      <text:p text:style-name="Нормальный"/>
      <text:p text:style-name="P8">"___" _________ 20__ г. <text:s text:c="12"/>"___"_________20__ г.</text:p>
      <text:p text:style-name="Нормальный"/>
      <text:p text:style-name="P8">──────────────────────────────</text:p>
      <text:p text:style-name="Footnote"><text:bookmark text:name="anchor1111"/>* <text:a xlink:type="simple" xlink:href="http://ivo.garant.ru/document/redirect/178792/210" text:style-name="Internet_20_link" text:visited-style-name="Visited_20_Internet_20_Link">Пункт 1 статьи 28</text:a> Федерального закона от 27 мая 1998 г. N 76-ФЗ "О статусе военнослужащих" (Собрание законодательства Российской Федерации, 1998, N 22, ст. 2331; 2022, N 45, ст. 7664).</text:p>
      <text:p text:style-name="Нормальный"/>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Courier New1" svg:font-family="'Courier New'"/>
    <style:font-face style:name="Times New Roman1" svg:font-family="'Times New Roman'"/>
    <style:font-face style:name="Courier New" svg:font-family="'Courier New'" style:font-pitch="fixed"/>
    <style:font-face style:name="Times New Roman" svg:font-family="'Times New Roman'" style:font-family-generic="roman" style:font-pitch="variable"/>
    <style:font-face style:name="Arial Unicode MS" svg:font-family="'Arial Unicode MS'" style:font-family-generic="system" style:font-pitch="variable"/>
    <style:font-face style:name="Symbol" svg:font-family="Symbol" style:font-family-generic="system" style:font-pitch="variable"/>
    <style:font-face style:name="Tahoma" svg:font-family="Tahoma" style:font-family-generic="system" style:font-pitch="variable"/>
    <style:font-face style:name="Wingdings" svg:font-family="Wingding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tab-stop-distance="1.27cm" style:writing-mode="page"/>
      <style:text-properties fo:color="#000000" style:font-name="Times New Roman" fo:font-size="12pt" fo:language="en" fo:country="US" style:font-name-asian="Arial Unicode MS"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paragraph-properties fo:margin-left="0cm" fo:margin-right="0cm" fo:margin-top="0cm" fo:margin-bottom="0cm" fo:text-align="justify" style:justify-single-word="false" fo:orphans="2" fo:widows="2" fo:text-indent="1.27cm" style:auto-text-indent="false" style:writing-mode="lr-tb"/>
      <style:text-properties style:font-name="Times New Roman1" fo:font-size="12pt"/>
    </style:style>
    <style:style style:name="Normal" style:family="paragraph">
      <style:paragraph-properties style:writing-mode="lr-tb"/>
      <style:text-properties style:font-name="Times New Roman1" fo:font-size="12pt" fo:language="ru" fo:country="RU"/>
    </style:style>
    <style:style style: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size="12pt" style:font-name-asian="Symbol" style:font-size-asian="12pt" style:font-name-complex="Wingdings" style:font-size-complex="12pt" fo:hyphenate="true" fo:hyphenation-remain-char-count="2" fo:hyphenation-push-char-count="2"/>
    </style:style>
    <style:style style:name="Heading" style:family="paragraph" style:parent-style-name="Standard" style:class="text">
      <style:paragraph-properties fo:margin-top="0.423cm" fo:margin-bottom="0.212cm" fo:text-align="center" style:justify-single-word="false" fo:keep-with-next="always"/>
      <style:text-properties style:font-name="Times New Roman1" fo:font-weight="bold"/>
    </style:style>
    <style:style style:name="Text_20_body" style:display-name="Text body" style:family="paragraph" style:parent-style-name="Standard" style:class="text">
      <style:paragraph-properties fo:margin-top="0cm" fo:margin-bottom="0.212cm"/>
    </style:style>
    <style:style style:name="Нормальный" style:family="paragraph" style:parent-style-name="Standard"/>
    <style:style style:name="Нормальный_20__28_OEM_29_" style:display-name="Нормальный (OEM)" style:family="paragraph" style:parent-style-name="Preformatted"/>
    <style:style style:name="Heading_20_1" style:display-name="Heading 1" style:family="paragraph" style:parent-style-name="Heading" style:class="text"/>
    <style:style style:name="Heading_20_2" style:display-name="Heading 2" style:family="paragraph" style:parent-style-name="Heading" style:class="text"/>
    <style:style style:name="Heading_20_3" style:display-name="Heading 3" style:family="paragraph" style:parent-style-name="Heading" style:class="text"/>
    <style:style style:name="Heading_20_4" style:display-name="Heading 4" style:family="paragraph" style:parent-style-name="Heading" style:class="text"/>
    <style:style style:name="Утратил_20_силу" style:display-name="Утратил силу" style:family="paragraph" style:parent-style-name="Standard">
      <style:text-properties fo:color="#666600" style:text-line-through-style="solid"/>
    </style:style>
    <style:style style:name="Text_20__28_reference_29_" style:display-name="Text (reference)" style:family="paragraph" style:parent-style-name="Standard">
      <style:paragraph-properties fo:margin-left="0cm" fo:margin-right="0cm" fo:margin-top="0.132cm" fo:margin-bottom="0cm" fo:text-align="justify" style:justify-single-word="false" fo:text-indent="0cm" style:auto-text-indent="false"/>
      <style:text-properties fo:color="#353842" fo:font-size="12pt" fo:font-style="italic"/>
    </style:style>
    <style:style style:name="Комментарий" style:family="paragraph" style:parent-style-name="Text_20__28_reference_29_">
      <style:paragraph-properties fo:text-align="justify" style:justify-single-word="false" fo:background-color="#f0f0f0">
        <style:background-image/>
      </style:paragraph-properties>
      <style:text-properties fo:background-color="#f0f0f0"/>
    </style:style>
    <style:style style:name="Заголовок_20_статьи" style:display-name="Заголовок статьи" style:family="paragraph" style:parent-style-name="Standard">
      <style:paragraph-properties fo:margin-left="2.843cm" fo:margin-right="0cm" fo:margin-top="0cm" fo:margin-bottom="0cm" fo:text-align="justify" style:justify-single-word="false" fo:text-indent="-1.573cm" style:auto-text-indent="false"/>
    </style:style>
    <style:style style:name="Прижатый_20_влево" style:display-name="Прижатый влево" style:family="paragraph" style:parent-style-name="Standard">
      <style:paragraph-properties fo:margin-left="0cm" fo:margin-right="0cm" fo:text-align="start" style:justify-single-word="false" fo:hyphenation-ladder-count="no-limit" fo:text-indent="0cm" style:auto-text-indent="false"/>
      <style:text-properties fo:hyphenate="false" fo:hyphenation-remain-char-count="0" fo:hyphenation-push-char-count="0"/>
    </style:style>
    <style:style style:name="Информация_20_о_20_версии" style:display-name="Информация о версии" style:family="paragraph" style:parent-style-name="Text_20__28_reference_29_">
      <style:paragraph-properties fo:text-align="justify" style:justify-single-word="false" fo:background-color="#f0f0f0">
        <style:background-image/>
      </style:paragraph-properties>
      <style:text-properties fo:background-color="#f0f0f0"/>
    </style:style>
    <style:style style:name="Не_20_вступил_20_в_20_силу" style:display-name="Не вступил в силу" style:family="paragraph" style:parent-style-name="Standard">
      <style:paragraph-properties fo:margin-left="0.245cm" fo:margin-right="0cm" fo:text-indent="-0.245cm" style:auto-text-indent="false"/>
    </style:style>
    <style:style style:name="Информация_20_об_20_изменениях" style:display-name="Информация об изменениях" style:family="paragraph" style:parent-style-name="Text_20__28_reference_29_">
      <style:paragraph-properties fo:background-color="#eaefed">
        <style:background-image/>
      </style:paragraph-properties>
      <style:text-properties fo:font-size="10pt" fo:background-color="#eaefed"/>
    </style:style>
    <style:style style:name="Заголовок_20_ЭР_20__28_левое_20_окно_29_" style:display-name="Заголовок ЭР (левое окно)" style:family="paragraph" style:parent-style-name="Heading"/>
    <style:style style:name="Footnote" style:family="paragraph" style:parent-style-name="Standard" style:class="extra">
      <style:text-properties fo:font-size="10pt"/>
    </style:style>
    <style:style style:name="Взамен" style:family="paragraph" style:parent-style-name="Text_20__28_reference_29_">
      <style:paragraph-properties fo:margin-left="0.762cm" fo:margin-right="0cm" fo:text-indent="0cm" style:auto-text-indent="false" fo:background-color="#fff5ad">
        <style:background-image/>
      </style:paragraph-properties>
      <style:text-properties fo:background-color="#fff5ad"/>
    </style:style>
    <style:style style:name="Сравнение" style:family="paragraph" style:parent-style-name="Text_20__28_reference_29_">
      <style:paragraph-properties fo:margin-left="0.762cm" fo:margin-right="0cm" fo:text-indent="0cm" style:auto-text-indent="false" fo:background-color="#f0f0f0">
        <style:background-image/>
      </style:paragraph-properties>
      <style:text-properties fo:background-color="#f0f0f0"/>
    </style:style>
    <style:style style:name="Head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Таблица1" style:family="table">
      <style:table-properties style:width="18.2cm" table:align="margins" style:writing-mode="lr-tb"/>
    </style:style>
    <style:style style:name="Таблица1.A" style:family="table-column">
      <style:table-column-properties style:column-width="6.066cm" style:rel-column-width="21845*"/>
    </style:style>
    <style:style style:name="Таблица2" style:family="table">
      <style:table-properties style:width="26.899cm" table:align="margins" style:writing-mode="lr-tb"/>
    </style:style>
    <style:style style:name="Таблица2.A" style:family="table-column">
      <style:table-column-properties style:column-width="8.966cm" style:rel-column-width="21845*"/>
    </style:style>
    <style:style style:name="Таблица3" style:family="table">
      <style:table-properties style:width="18.2cm" table:align="margins" style:writing-mode="lr-tb"/>
    </style:style>
    <style:style style:name="Таблица3.A" style:family="table-column">
      <style:table-column-properties style:column-width="6.066cm" style:rel-column-width="21845*"/>
    </style:style>
    <style:style style:name="MP1" style:family="paragraph" style:parent-style-name="Standard">
      <style:paragraph-properties fo:margin-left="0cm" fo:margin-right="0cm" fo:text-align="start" style:justify-single-word="false" fo:text-indent="0cm" style:auto-text-indent="false"/>
      <style:text-properties style:font-name="Times New Roman1" fo:font-size="10pt"/>
    </style:style>
    <style:style style:name="MP2" style:family="paragraph" style:parent-style-name="Standard">
      <style:paragraph-properties fo:margin-left="0cm" fo:margin-right="0cm" fo:text-align="center" style:justify-single-word="false" fo:text-indent="0cm" style:auto-text-indent="false"/>
      <style:text-properties style:font-name="Times New Roman1" fo:font-size="10pt"/>
    </style:style>
    <style:style style:name="MP3" style:family="paragraph" style:parent-style-name="Standard">
      <style:paragraph-properties fo:margin-left="0cm" fo:margin-right="0cm" fo:text-align="end" style:justify-single-word="false" fo:text-indent="0cm" style:auto-text-indent="false"/>
      <style:text-properties style:font-name="Times New Roman1" fo:font-size="10pt"/>
    </style:style>
    <style:page-layout style:name="Mpm1">
      <style:page-layout-properties fo:page-width="21.001cm" fo:page-height="29.7cm" style:num-format="1" style:print-orientation="portrait" fo:margin-top="1.401cm" fo:margin-bottom="1.401cm" fo:margin-left="1.401cm" fo:margin-right="1.401cm" style:writing-mode="lr-tb"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99cm"/>
      </style:header-style>
      <style:footer-style>
        <style:header-footer-properties fo:min-height="0.499cm" fo:margin-left="0cm" fo:margin-right="0cm" fo:margin-top="0cm"/>
      </style:footer-style>
    </style:page-layout>
    <style:page-layout style:name="Mpm2">
      <style:page-layout-properties fo:page-width="29.7cm" fo:page-height="21.001cm" style:num-format="1" style:print-orientation="landscape" fo:margin-top="1.401cm" fo:margin-bottom="1.401cm" fo:margin-left="1.401cm" fo:margin-right="1.401cm" style:writing-mode="lr-tb" style:footnote-max-height="0cm">
        <style:footnote-sep style:width="0.018cm" style:distance-before-sep="0.101cm" style:distance-after-sep="0.101cm" style:adjustment="left" style:rel-width="25%" style:color="#000000"/>
      </style:page-layout-properties>
      <style:header-style>
        <style:header-footer-properties fo:min-height="0.499cm" fo:margin-left="0cm" fo:margin-right="0cm" fo:margin-bottom="0.499cm"/>
      </style:header-style>
      <style:footer-style>
        <style:header-footer-properties fo:min-height="0.499cm" fo:margin-left="0cm" fo:margin-right="0cm" fo:margin-top="0cm"/>
      </style:footer-style>
    </style:page-layout>
    <number:date-style style:name="N36" number:automatic-order="true">
      <number:day number:style="long"/>
      <number:text>.</number:text>
      <number:month number:style="long"/>
      <number:text>.</number:text>
      <number:year number:style="long"/>
    </number:date-style>
  </office:automatic-styles>
  <office:master-styles>
    <style:master-page style:name="Standard" style:page-layout-name="Mpm1">
      <style:header>
        <text:p text:style-name="MP1">Приказ Министра обороны РФ от 15 февраля 2023 г. N 67 "Об определении порядка поступления граждан...</text:p>
      </style:header>
      <style:footer>
        <table:table table:name="Таблица1" table:style-name="Таблица1">
          <table:table-column table:style-name="Таблица1.A" table:number-columns-repeated="3"/>
          <table:table-row>
            <table:table-cell office:value-type="string">
              <text:p text:style-name="MP1"><text:date style:data-style-name="N36" text:date-value="2026-08-26" text:fixed="true">26.08.2026</text:date> </text:p>
            </table:table-cell>
            <table:table-cell office:value-type="string">
              <text:p text:style-name="MP2">Система ГАРАНТ </text:p>
            </table:table-cell>
            <table:table-cell office:value-type="string">
              <text:p text:style-name="MP3"><text:page-number text:select-page="current">10</text:page-number>/<text:page-count style:num-format="1">22</text:page-count> </text:p>
            </table:table-cell>
          </table:table-row>
        </table:table>
      </style:footer>
    </style:master-page>
    <style:master-page style:name="landscape0" style:page-layout-name="Mpm2">
      <style:header>
        <text:p text:style-name="MP1">Приказ Министра обороны РФ от 15 февраля 2023 г. N 67 "Об определении порядка поступления граждан...</text:p>
      </style:header>
      <style:footer>
        <table:table table:name="Таблица2" table:style-name="Таблица2">
          <table:table-column table:style-name="Таблица2.A" table:number-columns-repeated="3"/>
          <table:table-row>
            <table:table-cell office:value-type="string">
              <text:p text:style-name="MP1"><text:date style:data-style-name="N36" text:date-value="2026-08-26" text:fixed="true">26.08.2026</text:date> </text:p>
            </table:table-cell>
            <table:table-cell office:value-type="string">
              <text:p text:style-name="MP2">Система ГАРАНТ </text:p>
            </table:table-cell>
            <table:table-cell office:value-type="string">
              <text:p text:style-name="MP3"><text:page-number text:select-page="current">11</text:page-number>/<text:page-count style:num-format="1">22</text:page-count> </text:p>
            </table:table-cell>
          </table:table-row>
        </table:table>
      </style:footer>
    </style:master-page>
    <style:master-page style:name="portrait1" style:page-layout-name="Mpm1">
      <style:header>
        <text:p text:style-name="MP1">Приказ Министра обороны РФ от 15 февраля 2023 г. N 67 "Об определении порядка поступления граждан...</text:p>
      </style:header>
      <style:footer>
        <table:table table:name="Таблица3" table:style-name="Таблица3">
          <table:table-column table:style-name="Таблица3.A" table:number-columns-repeated="3"/>
          <table:table-row>
            <table:table-cell office:value-type="string">
              <text:p text:style-name="MP1"><text:date style:data-style-name="N36" text:date-value="2026-08-26" text:fixed="true">26.08.2026</text:date> </text:p>
            </table:table-cell>
            <table:table-cell office:value-type="string">
              <text:p text:style-name="MP2">Система ГАРАНТ </text:p>
            </table:table-cell>
            <table:table-cell office:value-type="string">
              <text:p text:style-name="MP3"><text:page-number text:select-page="current">22</text:page-number>/<text:page-count style:num-format="1">22</text:page-count>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НПП "Гарант-Сервис"</meta:initial-creator>
    <dc:description>Документ экспортирован из системы ГАРАНТ</dc:description>
    <meta:generator>OpenOffice/4.1.5$Win32 OpenOffice.org_project/415m1$Build-9789</meta:generator>
    <meta:document-statistic meta:table-count="7" meta:image-count="0" meta:object-count="0" meta:page-count="22" meta:paragraph-count="551" meta:word-count="6857" meta:character-count="63951"/>
    <meta:user-defined meta:name="Company">НПП "Гарант-Сервис"</meta:user-defined>
  </office:meta>
</office:document-meta>
</file>