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01600000016D0A82815.png"/>
  <manifest:file-entry manifest:media-type="image/svg+xml" manifest:full-path="Pictures/94.sv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1" svg:font-family="'Times New Roman'"/>
    <style:font-face style:name="Courier New" svg:font-family="'Courier New'" style:font-pitch="fixed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_31_0204" style:display-name="10204" style:family="table">
      <style:table-properties style:width="18cm" table:align="left" style:writing-mode="lr-tb"/>
    </style:style>
    <style:style style:name="_31_0204.A" style:display-name="10204.A" style:family="table-column">
      <style:table-column-properties style:column-width="12cm"/>
    </style:style>
    <style:style style:name="_31_0204.B" style:display-name="10204.B" style:family="table-column">
      <style:table-column-properties style:column-width="6.001cm"/>
    </style:style>
    <style:style style:name="P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1" fo:font-size="10pt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1" fo:font-size="10pt"/>
    </style:style>
    <style:style style:name="P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1" fo:font-size="10pt"/>
    </style:style>
    <style:style style:name="P4" style:family="paragraph" style:parent-style-name="Прижатый_20_влево">
      <style:paragraph-properties fo:margin-left="0cm" fo:margin-right="0cm" fo:text-indent="0cm" style:auto-text-indent="false"/>
    </style:style>
    <style:style style:name="P5" style:family="paragraph" style:parent-style-name="Нормальный">
      <style:paragraph-properties fo:margin-left="0cm" fo:margin-right="0cm" fo:text-align="end" style:justify-single-word="false" fo:text-indent="0cm" style:auto-text-indent="false"/>
    </style:style>
    <style:style style:name="P6" style:family="paragraph" style:parent-style-name="Информация_20_о_20_версии">
      <style:text-properties fo:font-size="8pt"/>
    </style:style>
    <style:style style:name="P7" style:family="paragraph" style:parent-style-name="Нормальный">
      <style:paragraph-properties fo:margin-left="0cm" fo:margin-right="0cm" fo:text-align="end" style:justify-single-word="false" fo:text-indent="1.199cm" style:auto-text-indent="false"/>
      <style:text-properties fo:color="#26282f" fo:font-weight="bold"/>
    </style:style>
    <style:style style:name="P8" style:family="paragraph" style:parent-style-name="Heading_20_1"/>
    <style:style style:name="Sect1" style:family="section">
      <style:section-properties fo:background-color="#f0f0f0" style:editable="false">
        <style:columns fo:column-count="1" fo:column-gap="0cm"/>
        <style:background-image/>
      </style:section-properties>
    </style:style>
    <style:style style:name="gr1" style:family="graphic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<text:bookmark text:name="anchor0"/><text:a xlink:type="simple" xlink:href="http://ivo.garant.ru/document/redirect/413550138/0" text:style-name="Internet_20_link" text:visited-style-name="Visited_20_Internet_20_Link">Приказ Министра обороны Российской Федерации от 20 декабря 2025 г. № 850 "Об утверждении Перечня заболеваний, при наличии которых гражданин (иностранный гражданин, лицо без гражданства), признанный ограниченно годным к военной службе, не может быть принят на военную службу по контракту в Вооруженные Силы Российской Федерации в период мобилизации, в период военного положения и в военное время"</text:a></text:h>
      <text:p text:style-name="Информация_20_об_20_изменениях">С изменениями и дополнениями от:</text:p>
      <text:p text:style-name="Информация_20_об_20_изменениях">28 апреля 2026 г.</text:p>
      <text:p text:style-name="Нормальный"/>
      <text:section text:style-name="Sect1" text:name="s94">
        <text:p text:style-name="Сравнение"><draw:frame text:anchor-type="paragraph" draw:z-index="0" draw:style-name="gr1" svg:width="0.5cm" svg:height="0.5cm" svg:x="0cm" svg:y="0cm"><draw:image xlink:href="Pictures/100002010000001600000016D0A82815.png" xlink:type="simple" xlink:show="embed" xlink:actuate="onLoad"/><draw:image xlink:href="Pictures/94.svg" xlink:type="simple" xlink:show="embed" xlink:actuate="onLoad"><text:p/></draw:image></draw:frame>См. <text:a xlink:type="simple" xlink:href="http://ivo.garant.ru/document/redirect/413213661/0" text:style-name="Internet_20_link" text:visited-style-name="Visited_20_Internet_20_Link">сравнительный анализ</text:a> Перечня заболеваний, при которых запрещена служба по контракту при мобилизации, 2023 и 2025 гг.</text:p>
      </text:section>
      <text:p text:style-name="Нормальный">В соответствии с <text:a xlink:type="simple" xlink:href="http://ivo.garant.ru/document/redirect/178405/332" text:style-name="Internet_20_link" text:visited-style-name="Visited_20_Internet_20_Link">пунктом 2 статьи 33</text:a> Федерального закона от 28 марта 1998 г. № 53-ФЗ "О воинской обязанности и военной службе" и в целях повышения эффективности организации комплектования Вооруженных Сил Российской Федерации в период мобилизации, в период военного положения и в военное время гражданами (иностранными гражданами, лицами без гражданства), признанными ограниченно годным к военной службе, приказываю:</text:p>
      <text:p text:style-name="Нормальный"><text:bookmark text:name="anchor1"/>1. Утвердить Перечень заболеваний, при наличии которых гражданин (иностранный гражданин, лицо без гражданства), признанный ограниченно годным к военной службе, не может быть принят на военную службу по контракту в Вооруженные Силы Российской Федерации в период мобилизации, в период военного положения и в военное время (<text:a xlink:type="simple" xlink:href="#anchor1000" text:style-name="Internet_20_link" text:visited-style-name="Visited_20_Internet_20_Link">приложение</text:a> к настоящему приказу).</text:p>
      <text:p text:style-name="Нормальный"><text:bookmark text:name="anchor2"/>2. Признать утратившим силу <text:a xlink:type="simple" xlink:href="http://ivo.garant.ru/document/redirect/407645546/0" text:style-name="Internet_20_link" text:visited-style-name="Visited_20_Internet_20_Link">приказ</text:a> Министра обороны Российской Федерации от 7 августа 2023 г. № 506 "Об утверждении Перечня заболеваний, при наличии которых гражданин (иностранный гражданин), признанный ограниченно годным к военной службе, не может быть принят на военную службу по контракту в Вооруженные Силы Российской Федерации в период мобилизации, в период военного положения и в военное время" (зарегистрирован Министерством юстиции Российской Федерации 13 сентября 2023 г., регистрационный № 75198).</text:p>
      <text:p text:style-name="Нормальный"/>
      <table:table table:name="10204" table:style-name="_31_0204">
        <table:table-column table:style-name="_31_0204.A"/>
        <table:table-column table:style-name="_31_0204.B"/>
        <table:table-row>
          <table:table-cell office:value-type="string">
            <text:p text:style-name="P4">Министр обороны Российской Федерации</text:p>
          </table:table-cell>
          <table:table-cell office:value-type="string">
            <text:p text:style-name="P5">А. Белоусов</text:p>
          </table:table-cell>
        </table:table-row>
      </table:table>
      <text:p text:style-name="Нормальный"/>
      <text:p text:style-name="P4">Зарегистрировано в Минюсте России 30 января 2026 г. Регистрационный № 85141</text:p>
      <text:p text:style-name="Нормальный"/>
      <text:p text:style-name="P7"><text:bookmark text:name="anchor1000"/>Приложение к <text:a xlink:type="simple" xlink:href="#anchor0" text:style-name="Internet_20_link" text:visited-style-name="Visited_20_Internet_20_Link">приказу</text:a> Министра обороны Российской Федерации от 20 декабря 2025 г. № 850</text:p>
      <text:p text:style-name="Нормальный"/>
      <text:h text:style-name="Heading_20_1" text:outline-level="1">Перечень заболеваний, при наличии которых гражданин (иностранный гражданин, лицо без гражданства), признанный ограниченно годным к военной службе, не может быть принят на военную службу по контракту в Вооруженные Силы Российской Федерации в период мобилизации, в период военного положения и в военное время</text:h>
      <text:p text:style-name="Информация_20_об_20_изменениях">С изменениями и дополнениями от:</text:p>
      <text:p text:style-name="Информация_20_об_20_изменениях">28 апреля 2026 г.</text:p>
      <text:p text:style-name="Нормальный"/>
      <text:p text:style-name="Нормальный"><text:bookmark text:name="anchor1001"/>1. Болезнь, вызванная вирусом иммунодефицита человека (ВИЧ).</text:p>
      <text:p text:style-name="Нормальный"><text:bookmark text:name="anchor1002"/>2. Хронические вирусные гепатиты с умеренным нарушением функции печени и (или) умеренной активностью.</text:p>
      <text:p text:style-name="Нормальный"><text:bookmark text:name="anchor1003"/>3. Туберкулез органов дыхания:</text:p>
      <text:p text:style-name="Нормальный">все формы активного туберкулеза органов дыхания без выделения микобактерий туберкулеза и распада;</text:p>
      <text:p text:style-name="Нормальный"><text:soft-page-break/>большие остаточные изменения легких и плевры, сопровождающиеся дыхательной недостаточностью или без нее;</text:p>
      <text:p text:style-name="Нормальный">последствия хирургического лечения, сопровождающиеся дыхательной недостаточностью или без нее.</text:p>
      <text:p text:style-name="Нормальный"><text:bookmark text:name="anchor1004"/>4. Туберкулез других органов и систем:</text:p>
      <text:p text:style-name="Нормальный">активный ограниченный туберкулез позвоночника, костей и суставов, мочеполовых органов и другой внегрудной локализации до затихания процесса;</text:p>
      <text:p text:style-name="Нормальный">активный туберкулез периферических лимфоузлов без распада, свищей и бактериовыделения;</text:p>
      <text:p text:style-name="Нормальный">остаточные явления или последствия перенесенного туберкулеза органов мочевыделительной системы, последствия хирургического лечения туберкулеза почек и мочевыводящих путей, сопровождающиеся умеренным нарушением выделительной функции почек и мочеиспускания;</text:p>
      <text:p text:style-name="Нормальный">последствия хирургического лечения туберкулеза других органов с умеренным нарушением их функции.</text:p>
      <text:p text:style-name="Нормальный"><text:bookmark text:name="anchor1005"/>5. Злокачественные новообразования лимфоидной, кроветворной и родственных им тканей, медленно прогрессирующие, с умеренным нарушением функций и (или) редкими обострениями.</text:p>
      <text:p text:style-name="Нормальный"><text:bookmark text:name="anchor1006"/>6. Сахарный диабет.</text:p>
      <text:p text:style-name="P6">Информация об изменениях:</text:p>
      <text:p text:style-name="Информация_20_о_20_версии"><text:bookmark text:name="anchor1007"/>Пункт 7 изменен с 15 июня 2026 г. - <text:a xlink:type="simple" xlink:href="http://ivo.garant.ru/document/redirect/414341955/1001" text:style-name="Internet_20_link" text:visited-style-name="Visited_20_Internet_20_Link">Приказ</text:a> Минобороны России от 28 апреля 2026 г. № 286</text:p>
      <text:p text:style-name="Информация_20_о_20_версии"><text:a xlink:type="simple" xlink:href="http://ivo.garant.ru/document/redirect/483425979/1007" text:style-name="Internet_20_link" text:visited-style-name="Visited_20_Internet_20_Link">См. предыдущую редакцию</text:a></text:p>
      <text:p text:style-name="Нормальный">7. Психические расстройства и расстройства поведения:</text:p>
      <text:p text:style-name="Нормальный">органическое кататоническое состояние, органическое бредовое (шизофреноподобное) расстройство, органические расстройства настроения (аффективные), органическое тревожное расстройство, органическое диссоциативное расстройство, легкое когнитивное расстройство;</text:p>
      <text:p text:style-name="Нормальный">психические расстройства и расстройства поведения, вызванные употреблением психоактивных веществ;</text:p>
      <text:p text:style-name="Нормальный">острые полиморфные психотические расстройства, шизофрения, хронические бредовые расстройства, шизотипические расстройства, шизоаффективные расстройства, аффективные расстройства;</text:p>
      <text:p text:style-name="Нормальный">фобические тревожные расстройства, другие тревожные расстройства, обсессивно-компульсивное расстройство, посттравматическое стрессовое расстройство, диссоциативные (конверсионные) расстройства;</text:p>
      <text:p text:style-name="Нормальный">расстройства психологического (психического) развития, эмоциональные расстройства и расстройства поведения, начинающиеся обычно в детском и подростковом возрасте;</text:p>
      <text:p text:style-name="Нормальный">умственная отсталость.</text:p>
      <text:p text:style-name="Нормальный"><text:bookmark text:name="anchor1008"/>8. Эпилепсия с редкими эпилептическими приступами с частотой менее 5 раз в год.</text:p>
      <text:p text:style-name="Нормальный"><text:bookmark text:name="anchor1009"/>9. Инсульты (последствия инсультов) с незначительным нарушением функций, частые преходящие нарушения мозгового кровообращения, дисциркуляторная энцефалопатия II стадии.</text:p>
      <text:p text:style-name="Нормальный"><text:bookmark text:name="anchor1010"/>10. Последствия поражений центральной нервной системы от воздействия внешних факторов с парезом, умеренно ограничивающим функцию конечности, умеренно выраженными стойкими когнитивными нарушениями или умеренно выраженными мозжечковыми расстройствами, посттравматическая гидроцефалия, арахноидальные и порэнцефалические кисты с синдромом повышения внутричерепного давления с умеренно выраженными клиническими проявлениями.</text:p>
      <text:p text:style-name="Нормальный"><text:bookmark text:name="anchor1011"/>11. Заболевания и последствия повреждений периферических нервов и сплетений, при которых умеренно расстраиваются основная функция конечности и (или) функция жевания.</text:p>
      <text:p text:style-name="Нормальный"><text:bookmark text:name="anchor1012"/>12. Острота зрения одного глаза 0,09 и ниже или его слепота при остроте зрения другого глаза 0,4 и выше, а также отсутствие глазного яблока при остроте зрения другого глаза 0,4 и выше или острота зрения одного глаза 0,3 при остроте зрения другого глаза от 0,3 до 0,1.</text:p>
      <text:p text:style-name="Нормальный"><text:bookmark text:name="anchor1013"/><text:soft-page-break/>13. Выраженные анатомические изменения или недостатки положения век, глазницы или конъюнктивы со значительным нарушением зрительных или двигательных функций на одном глазу или умеренно выраженные на обоих глазах, а также резко выраженные заболевания век, слезных путей, глазницы, конъюнктивы на одном или обоих глазах.</text:p>
      <text:p text:style-name="Нормальный"><text:bookmark text:name="anchor1014"/>14. Болезни, исходы травм и ожогов склеры, роговицы, радужки, цилиарного тела, хрусталика, стекловидного тела, хороидеи, сетчатки, зрительного нерва, резко выраженные с прогрессирующим снижением зрительных функций или частыми обострениями на одном глазу или умеренно выраженные на обоих глазах.</text:p>
      <text:p text:style-name="Нормальный"><text:bookmark text:name="anchor1015"/>15. Отслойка сетчатки посттравматической этиологии на обоих глазах.</text:p>
      <text:p text:style-name="Нормальный"><text:bookmark text:name="anchor1016"/>16. Стойкая диплопия после травмы глазницы с повреждением мышц глаза.</text:p>
      <text:p text:style-name="Нормальный"><text:bookmark text:name="anchor1017"/>17. Нестойкие умеренно выраженные вестибулярные расстройства.</text:p>
      <text:p text:style-name="Нормальный"><text:bookmark text:name="anchor1018"/>18. Стойкое понижение слуха при отсутствии восприятия шепотной речи на одно ухо и при восприятии шепотной речи на расстоянии до 3 м на другое ухо или стойкое понижение слуха при восприятии шепотной речи на расстоянии до 1 м на одно ухо и на расстоянии до 2 м на другое ухо.</text:p>
      <text:p text:style-name="Нормальный"><text:bookmark text:name="anchor1019"/>19. Заболевания сердца, сопровождающиеся сердечной недостаточностью III функционального класса.</text:p>
      <text:p text:style-name="Нормальный"><text:bookmark text:name="anchor1020"/>20. Гипертоническая болезнь II стадии с артериальной гипертензией II степени при наличии церебральных расстройств (гипертонические церебральные кризы, транзиторные ишемические атаки или дисциркуляторная энцефалопатия II стадии с двигательными, чувствительными, речевыми, мозжечковыми, вестибулярными и другими расстройствами).</text:p>
      <text:p text:style-name="Нормальный"><text:bookmark text:name="anchor1021"/>21. Болезни, врожденные аномалии развития и последствия повреждений аорты, магистральных и периферических артерий и вен, лимфатических сосудов с умеренным нарушением кровообращения и функций.</text:p>
      <text:p text:style-name="Нормальный"><text:bookmark text:name="anchor1022"/>22. Врожденные аномалии органов дыхания, хронические заболевания, последствия ранений, травм и операций бронхолегочного аппарата и плевры с дыхательной недостаточностью II степени.</text:p>
      <text:p text:style-name="Нормальный"><text:bookmark text:name="anchor1023"/>23. Бронхиальная астма средней степени тяжести.</text:p>
      <text:p text:style-name="Нормальный"><text:bookmark text:name="anchor1024"/>24. Болезни и повреждения гортани, шейного отдела трахеи со стойким затруднением дыхания с дыхательной недостаточностью II степени и (или) стойким затруднением голосообразования (функциональная афония, охриплость, снижение звучности голоса), сохраняющимся в течение 3 и более месяцев после проведенного лечения.</text:p>
      <text:p text:style-name="Нормальный"><text:bookmark text:name="anchor1025"/>25. Челюстно-лицевые аномалии, дефекты, деформации, последствия увечий, другие болезни и изменения зубов и их опорного аппарата, болезни челюстей с умеренным нарушением дыхательной, обонятельной, жевательной, глотательной и речевой функций.</text:p>
      <text:p text:style-name="Нормальный"><text:bookmark text:name="anchor1026"/>26. Неспецифические язвенные колиты и энтериты.</text:p>
      <text:p text:style-name="Нормальный"><text:bookmark text:name="anchor1027"/>27. Последствия ранений, травм и выполненных по их поводу операций:</text:p>
      <text:p text:style-name="Нормальный">резекция желудка, тонкой кишки (не менее 1 м) или толстой кишки (не менее 20 см), почки и других органов (за исключением селезенки), удаление доли легкого, доли печени;</text:p>
      <text:p text:style-name="Нормальный">наличие редких проявлений демпинг-синдрома (неустойчивый стул, нарушение питания) после наложения желудочно-кишечного соустья;</text:p>
      <text:p text:style-name="Нормальный">отсутствие почки при нормальной функции оставшейся почки;</text:p>
      <text:p text:style-name="Нормальный">отсутствие полового члена до уровня венечной борозды;</text:p>
      <text:p text:style-name="Нормальный">инородные тела, расположенные в корне легкого или непосредственной близости к крупным сосудам грудной и (или) брюшной полости и таза.</text:p>
      <text:p text:style-name="Нормальный"><text:bookmark text:name="anchor1028"/>28. Последствия травм (глубоких ожогов) кожи и подкожной клетчатки:</text:p>
      <text:p text:style-name="Нормальный">неизъязвляющиеся келлоидные, гипертрофические и атрофические рубцы, умеренно ограничивающие движения в суставах или значительно затрудняющие ношение военной формы одежды, обуви или снаряжения;</text:p>
      <text:p text:style-name="Нормальный">рубцы, обезображивающие лицо, при неудовлетворительных результатах лечения или отказе от него;</text:p>
      <text:p text:style-name="Нормальный">последствия глубоких ожогов 50 и более процентов поверхности кожи нижней конечности.</text:p>
      <text:p text:style-name="Нормальный"><text:bookmark text:name="anchor1029"/>29. Отсутствие:</text:p>
      <text:p text:style-name="Нормальный"><text:bookmark text:name="anchor1291"/><text:soft-page-break/>1) на одной кисти:</text:p>
      <text:p text:style-name="Нормальный">3 пальцев на уровне пястно-фаланговых суставов или 4 пальцев на уровне дистальных концов основных фаланг;</text:p>
      <text:p text:style-name="Нормальный">первого и второго пальцев на уровне пястно-фаланговых суставов;</text:p>
      <text:p text:style-name="Нормальный">первого пальца на уровне межфалангового сустава и второго - пятого пальцев на уровне дистальных концов средних фаланг;</text:p>
      <text:p text:style-name="Нормальный"><text:bookmark text:name="anchor1292"/>2) на обеих кистях - первых пальцев на уровне пястно-фаланговых суставов.</text:p>
      <text:p text:style-name="Нормальный"><text:bookmark text:name="anchor1030"/>30. Деформации и дефекты кисти и пальцев:</text:p>
      <text:p text:style-name="Нормальный">повреждение локтевой и лучевой артерий либо каждой из них в отдельности с резким нарушением кровообращения кисти, пальцев и развитием ишемической контрактуры мелких мышц кисти;</text:p>
      <text:p text:style-name="Нормальный">застарелые вывихи или дефекты 3 и более пястных костей;</text:p>
      <text:p text:style-name="Нормальный">разрушение, дефекты и состояние после артропластики 3 и более пястно-фаланговых суставов;</text:p>
      <text:p text:style-name="Нормальный">застарелые повреждения или дефекты сухожилий сгибателей 3 или более пальцев дистальнее уровня пястных костей;</text:p>
      <text:p text:style-name="Нормальный">совокупность застарелых повреждений 3 и более пальцев, приводящих к стойкой контрактуре или значительным нарушениям трофики (анестезия, гипестезия и другие расстройства);</text:p>
      <text:p text:style-name="Нормальный">ложные суставы, хронические остеомиелиты 3 и более пястных костей;</text:p>
      <text:p text:style-name="Нормальный">восстановление 3 и более пальцев после их отчленения и успешной реплантации или реваскуляризации.</text:p>
      <text:p text:style-name="Нормальный"><text:bookmark text:name="anchor1031"/>31. Деформации стопы с умеренным нарушением функций:</text:p>
      <text:p text:style-name="Нормальный">отсутствие всех пальцев дистальнее головок плюсневых костей;</text:p>
      <text:p text:style-name="Нормальный">посттравматическая деформация пяточной кости с уменьшением угла Белера свыше 10 градусов, болевым синдромом и артрозом подтаранного сустава II стадии.</text:p>
      <text:p text:style-name="Нормальный"><text:bookmark text:name="anchor1032"/>32. Последствия переломов позвоночника, костей туловища, верхних и нижних конечностей (переломов костей таза, лопатки, ключицы, грудины, ребер, плечевой, лучевой и локтевой костей, шейки бедра и бедренной кости, большеберцовой и малоберцовой костей, надколенника и других костей):</text:p>
      <text:p text:style-name="Нормальный">последствия нестабильного проникающего перелома с клиновидной деформацией тела II-III степени или вывиха позвонка;</text:p>
      <text:p text:style-name="Нормальный">отдаленные последствия стабильных компрессионных переломов тел 2 и более позвонков II-III степени без выраженной деформации позвоночника;</text:p>
      <text:p text:style-name="Нормальный">последствия односторонних переломов костей таза с нарушением целости тазового кольца при неудовлетворительных результатах лечения;</text:p>
      <text:p text:style-name="Нормальный">последствия центрального вывиха головки бедренной кости с умеренным нарушением функции конечности;</text:p>
      <text:p text:style-name="Нормальный">последствия переломов шейки бедра при неудовлетворительных результатах лечения;</text:p>
      <text:p text:style-name="Нормальный">осевое укорочение руки или ноги от 5 до 8 см включительно, а также ротационная деформация руки или ноги от 15 до 30 градусов;</text:p>
      <text:p text:style-name="Нормальный">осложненные переломы длинных костей с умеренным нарушением функции конечности.</text:p>
      <text:p text:style-name="Нормальный"><text:bookmark text:name="anchor1033"/>33. Хирургические болезни и поражения костей, крупных суставов, хрящей с умеренным нарушением функций, а также последствия выполненных по их поводу операций:</text:p>
      <text:p text:style-name="Нормальный">искусственный сустав с хорошей функциональной компенсацией;</text:p>
      <text:p text:style-name="Нормальный">нестабильность плечевого сустава и надколенника с частыми (3 и более раза в год) вывихами, нестабильность коленного сустава II-III степени;</text:p>
      <text:p text:style-name="Нормальный">посттравматический деформирующий артроз в одном из крупных суставов (ширина суставной щели 2-4 мм);</text:p>
      <text:p text:style-name="Нормальный">остеомиелит (в том числе первично хронический) с ежегодными обострениями;</text:p>
      <text:p text:style-name="Нормальный">стойкая контрактура одного из крупных суставов (анкилоз крупного сустава) в функционально выгодном положении.</text:p>
      <text:p text:style-name="Нормальный"><text:bookmark text:name="anchor1034"/><text:soft-page-break/>34. Посттравматические и послеоперационные дефекты костей черепа менее 40 кв. см, кроме фрезевых отверстий, созданных с диагностической или лечебной целью.</text:p>
      <text:p text:style-name="Нормальный"><text:bookmark text:name="anchor1035"/>35. Наличие инородного тела в полости черепа и (или) веществе головного мозга с незначительным нарушением функции или без нарушения функции центральной нервной системы.</text:p>
      <text:p text:style-name="Нормальный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1" svg:font-family="'Times New Roman'"/>
    <style:font-face style:name="Courier New" svg:font-family="'Courier New'" style:font-pitch="fixed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tab-stop-distance="1.27cm" style:writing-mode="page"/>
      <style:text-properties fo:color="#000000" style:font-name="Times New Roman" fo:font-size="12pt" fo:language="en" fo:country="US" style:font-name-asian="Arial Unicode MS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fo:text-align="justify" style:justify-single-word="false" fo:orphans="2" fo:widows="2" fo:text-indent="1.27cm" style:auto-text-indent="false" style:writing-mode="lr-tb"/>
      <style:text-properties style:font-name="Times New Roman1" fo:font-size="12pt"/>
    </style:style>
    <style:style style:name="Normal" style:family="paragraph">
      <style:paragraph-properties style:writing-mode="lr-tb"/>
      <style:text-properties style:font-name="Times New Roman1" fo:font-size="12pt" fo:language="ru" fo:country="RU"/>
    </style:style>
    <style:style style: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size="12pt" style:font-name-asian="Symbol" style:font-size-asian="12pt" style:font-name-complex="Wingdings" style:font-size-complex="12pt" fo:hyphenate="true" fo:hyphenation-remain-char-count="2" fo:hyphenation-push-char-count="2"/>
    </style:style>
    <style:style style:name="Heading" style:family="paragraph" style:parent-style-name="Standard" style:class="text">
      <style:paragraph-properties fo:margin-top="0.423cm" fo:margin-bottom="0.212cm" fo:text-align="center" style:justify-single-word="false" fo:keep-with-next="always"/>
      <style:text-properties style:font-name="Times New Roman1" fo:font-weight="bold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Нормальный" style:family="paragraph" style:parent-style-name="Standard"/>
    <style:style style:name="Нормальный_20__28_OEM_29_" style:display-name="Нормальный (OEM)" style:family="paragraph" style:parent-style-name="Preformatted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Heading_20_4" style:display-name="Heading 4" style:family="paragraph" style:parent-style-name="Heading" style:class="text"/>
    <style:style style:name="Утратил_20_силу" style:display-name="Утратил силу" style:family="paragraph" style:parent-style-name="Standard">
      <style:text-properties fo:color="#666600" style:text-line-through-style="solid"/>
    </style:style>
    <style:style style:name="Text_20__28_reference_29_" style:display-name="Text (reference)" style:family="paragraph" style:parent-style-name="Standard">
      <style:paragraph-properties fo:margin-left="0cm" fo:margin-right="0cm" fo:margin-top="0.132cm" fo:margin-bottom="0cm" fo:text-align="justify" style:justify-single-word="false" fo:text-indent="0cm" style:auto-text-indent="false"/>
      <style:text-properties fo:color="#353842" fo:font-size="12pt" fo:font-style="italic"/>
    </style:style>
    <style:style style:name="Комментарий" style:family="paragraph" style:parent-style-name="Text_20__28_reference_29_">
      <style:paragraph-properties fo:text-align="justify" style:justify-single-word="false" fo:background-color="#f0f0f0">
        <style:background-image/>
      </style:paragraph-properties>
      <style:text-properties fo:background-color="#f0f0f0"/>
    </style:style>
    <style:style style:name="Заголовок_20_статьи" style:display-name="Заголовок статьи" style:family="paragraph" style:parent-style-name="Standard">
      <style:paragraph-properties fo:margin-left="2.843cm" fo:margin-right="0cm" fo:margin-top="0cm" fo:margin-bottom="0cm" fo:text-align="justify" style:justify-single-word="false" fo:text-indent="-1.573cm" style:auto-text-indent="false"/>
    </style:style>
    <style:style style:name="Прижатый_20_влево" style:display-name="Прижатый влево" style:family="paragraph" style:parent-style-name="Standard">
      <style:paragraph-properties fo:margin-left="0cm" fo:margin-right="0cm" fo:text-align="start" style:justify-single-word="false" fo:hyphenation-ladder-count="no-limit" fo:text-indent="0cm" style:auto-text-indent="false"/>
      <style:text-properties fo:hyphenate="false" fo:hyphenation-remain-char-count="0" fo:hyphenation-push-char-count="0"/>
    </style:style>
    <style:style style:name="Информация_20_о_20_версии" style:display-name="Информация о версии" style:family="paragraph" style:parent-style-name="Text_20__28_reference_29_">
      <style:paragraph-properties fo:text-align="justify" style:justify-single-word="false" fo:background-color="#f0f0f0">
        <style:background-image/>
      </style:paragraph-properties>
      <style:text-properties fo:background-color="#f0f0f0"/>
    </style:style>
    <style:style style:name="Не_20_вступил_20_в_20_силу" style:display-name="Не вступил в силу" style:family="paragraph" style:parent-style-name="Standard">
      <style:paragraph-properties fo:margin-left="0.245cm" fo:margin-right="0cm" fo:text-indent="-0.245cm" style:auto-text-indent="false"/>
    </style:style>
    <style:style style:name="Информация_20_об_20_изменениях" style:display-name="Информация об изменениях" style:family="paragraph" style:parent-style-name="Text_20__28_reference_29_">
      <style:paragraph-properties fo:background-color="#eaefed">
        <style:background-image/>
      </style:paragraph-properties>
      <style:text-properties fo:font-size="10pt" fo:background-color="#eaefed"/>
    </style:style>
    <style:style style:name="Заголовок_20_ЭР_20__28_левое_20_окно_29_" style:display-name="Заголовок ЭР (левое окно)" style:family="paragraph" style:parent-style-name="Heading"/>
    <style:style style:name="Footnote" style:family="paragraph" style:parent-style-name="Standard" style:class="extra">
      <style:text-properties fo:font-size="10pt"/>
    </style:style>
    <style:style style:name="Взамен" style:family="paragraph" style:parent-style-name="Text_20__28_reference_29_">
      <style:paragraph-properties fo:margin-left="0.762cm" fo:margin-right="0cm" fo:text-indent="0cm" style:auto-text-indent="false" fo:background-color="#fff5ad">
        <style:background-image/>
      </style:paragraph-properties>
      <style:text-properties fo:background-color="#fff5ad"/>
    </style:style>
    <style:style style:name="Сравнение" style:family="paragraph" style:parent-style-name="Text_20__28_reference_29_">
      <style:paragraph-properties fo:margin-left="0.762cm" fo:margin-right="0cm" fo:text-indent="0cm" style:auto-text-indent="false" fo:background-color="#f0f0f0">
        <style:background-image/>
      </style:paragraph-properties>
      <style:text-properties fo:background-color="#f0f0f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1" style:family="table">
      <style:table-properties style:width="18.2cm" table:align="margins" style:writing-mode="lr-tb"/>
    </style:style>
    <style:style style:name="Таблица1.A" style:family="table-column">
      <style:table-column-properties style:column-width="6.066cm" style:rel-column-width="21845*"/>
    </style:style>
    <style:style style:name="MP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1" fo:font-size="10pt"/>
    </style:style>
    <style:style style:name="M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1" fo:font-size="10pt"/>
    </style:style>
    <style:style style:name="MP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1" fo:font-size="10pt"/>
    </style:style>
    <style:page-layout style:name="Mpm1">
      <style:page-layout-properties fo:page-width="21.001cm" fo:page-height="29.7cm" style:num-format="1" style:print-orientation="portrait" fo:margin-top="1.401cm" fo:margin-bottom="1.401cm" fo:margin-left="1.401cm" fo:margin-right="1.40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.499cm"/>
      </style:header-style>
      <style:footer-style>
        <style:header-footer-properties fo:min-height="0.499cm" fo:margin-left="0cm" fo:margin-right="0cm" fo:margin-top="0cm"/>
      </style:footer-style>
    </style:page-layout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Mpm1">
      <style:header>
        <text:p text:style-name="MP1">Приказ Министра обороны Российской Федерации от 20 декабря 2025 г. № 850 "Об утверждении Перечня ...</text:p>
      </style:header>
      <style:footer>
        <table:table table:name="Таблица1" table:style-name="Таблица1">
          <table:table-column table:style-name="Таблица1.A" table:number-columns-repeated="3"/>
          <table:table-row>
            <table:table-cell office:value-type="string">
              <text:p text:style-name="MP1"><text:date style:data-style-name="N36" text:date-value="2026-08-26" text:fixed="true">26.08.2026</text:date> </text:p>
            </table:table-cell>
            <table:table-cell office:value-type="string">
              <text:p text:style-name="MP2">Система ГАРАНТ </text:p>
            </table:table-cell>
            <table:table-cell office:value-type="string">
              <text:p text:style-name="MP3"><text:page-number text:select-page="current">5</text:page-number>/<text:page-count style:num-format="1">5</text:page-count> 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НПП "Гарант-Сервис"</meta:initial-creator>
    <dc:description>Документ экспортирован из системы ГАРАНТ</dc:description>
    <meta:generator>OpenOffice/4.1.5$Win32 OpenOffice.org_project/415m1$Build-9789</meta:generator>
    <meta:document-statistic meta:table-count="2" meta:image-count="0" meta:object-count="0" meta:page-count="5" meta:paragraph-count="103" meta:word-count="1651" meta:character-count="13038"/>
    <meta:user-defined meta:name="Company">НПП "Гарант-Сервис"</meta:user-defined>
  </office:meta>
</office:document-meta>
</file>